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414</text:p>
          </table:table-cell>
          <table:table-cell table:number-columns-repeated="2" table:style-name="ce2"/>
          <table:table-cell office:value-type="string" table:style-name="ce3">
            <text:p>09.09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1" table:style-name="ce5">
            <text:p>31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4" table:style-name="ce5">
            <text:p>24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30747:99</text:p>
          </table:table-cell>
          <table:table-cell office:value-type="float" office:value="2408413.7000000002" table:style-name="ce5">
            <text:p>2408413,7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30523:806</text:p>
          </table:table-cell>
          <table:table-cell office:value-type="float" office:value="2511656.9300000002" table:style-name="ce5">
            <text:p>2511656,93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5:0040407:903</text:p>
          </table:table-cell>
          <table:table-cell office:value-type="float" office:value="5227560.6500000004" table:style-name="ce5">
            <text:p>5227560,65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5:0010209:138</text:p>
          </table:table-cell>
          <table:table-cell office:value-type="float" office:value="6516448.3799999999" table:style-name="ce5">
            <text:p>6516448,3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5:0020701:622</text:p>
          </table:table-cell>
          <table:table-cell office:value-type="float" office:value="2442333.7999999998" table:style-name="ce5">
            <text:p>2442333,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40407:897</text:p>
          </table:table-cell>
          <table:table-cell office:value-type="float" office:value="3926311.74" table:style-name="ce5">
            <text:p>3926311,74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0:0030801:22637</text:p>
          </table:table-cell>
          <table:table-cell office:value-type="float" office:value="14697859.970000001" table:style-name="ce5">
            <text:p>14697859,97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08:0050213:178</text:p>
          </table:table-cell>
          <table:table-cell office:value-type="float" office:value="281135.26" table:style-name="ce5">
            <text:p>281135,26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9:0230101:1226</text:p>
          </table:table-cell>
          <table:table-cell office:value-type="float" office:value="162351" table:style-name="ce5">
            <text:p>162351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21533:3199</text:p>
          </table:table-cell>
          <table:table-cell office:value-type="float" office:value="78553.899999999994" table:style-name="ce5">
            <text:p>78553,9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6:0010403:1417</text:p>
          </table:table-cell>
          <table:table-cell office:value-type="float" office:value="90228.18" table:style-name="ce5">
            <text:p>90228,1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21102:723</text:p>
          </table:table-cell>
          <table:table-cell office:value-type="float" office:value="123270.35" table:style-name="ce5">
            <text:p>123270,35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5:0030403:1043</text:p>
          </table:table-cell>
          <table:table-cell office:value-type="float" office:value="96506.31" table:style-name="ce5">
            <text:p>96506,31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5:0030205:1423</text:p>
          </table:table-cell>
          <table:table-cell office:value-type="float" office:value="18648012.32" table:style-name="ce5">
            <text:p>18648012,32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40301:299</text:p>
          </table:table-cell>
          <table:table-cell office:value-type="float" office:value="64830458.32" table:style-name="ce5">
            <text:p>64830458,32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40301:301</text:p>
          </table:table-cell>
          <table:table-cell office:value-type="float" office:value="55714190.280000001" table:style-name="ce5">
            <text:p>55714190,2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40304:2575</text:p>
          </table:table-cell>
          <table:table-cell office:value-type="float" office:value="3598700.51" table:style-name="ce5">
            <text:p>3598700,51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5:0040304:2573</text:p>
          </table:table-cell>
          <table:table-cell office:value-type="float" office:value="10143511.949999999" table:style-name="ce5">
            <text:p>10143511,95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5:0040304:2574</text:p>
          </table:table-cell>
          <table:table-cell office:value-type="float" office:value="1303098.67" table:style-name="ce5">
            <text:p>1303098,67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6:0010409:1459</text:p>
          </table:table-cell>
          <table:table-cell office:value-type="float" office:value="2366007.88" table:style-name="ce5">
            <text:p>2366007,8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6:0010220:2869</text:p>
          </table:table-cell>
          <table:table-cell office:value-type="float" office:value="45507.06" table:style-name="ce5">
            <text:p>45507,06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6:0010220:2870</text:p>
          </table:table-cell>
          <table:table-cell office:value-type="float" office:value="45507.06" table:style-name="ce5">
            <text:p>45507,06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5:0010819:584</text:p>
          </table:table-cell>
          <table:table-cell office:value-type="float" office:value="2070633.43" table:style-name="ce5">
            <text:p>2070633,43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10:0021602:203</text:p>
          </table:table-cell>
          <table:table-cell office:value-type="float" office:value="798586.57" table:style-name="ce5">
            <text:p>798586,57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1:0580101:372</text:p>
          </table:table-cell>
          <table:table-cell office:value-type="float" office:value="520454.35" table:style-name="ce5">
            <text:p>520454,35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11:1070101:185</text:p>
          </table:table-cell>
          <table:table-cell office:value-type="float" office:value="915240.98" table:style-name="ce5">
            <text:p>915240,9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07:0030101:454</text:p>
          </table:table-cell>
          <table:table-cell office:value-type="float" office:value="99614.3" table:style-name="ce5">
            <text:p>99614,3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2:0800101:422</text:p>
          </table:table-cell>
          <table:table-cell office:value-type="float" office:value="1148507.32" table:style-name="ce5">
            <text:p>1148507,32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11:0580101:371</text:p>
          </table:table-cell>
          <table:table-cell office:value-type="float" office:value="526911.6" table:style-name="ce5">
            <text:p>526911,6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27:0020634:268</text:p>
          </table:table-cell>
          <table:table-cell office:value-type="float" office:value="137715.88" table:style-name="ce5">
            <text:p>137715,88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26:0010406:457</text:p>
          </table:table-cell>
          <table:table-cell office:value-type="float" office:value="411511.01" table:style-name="ce5">
            <text:p>411511,01</text:p>
          </table:table-cell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0:0000000:443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0:0000000:444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00:0000000:252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6:0010216:87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9:0010302:64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5:0040305:5040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40308:3326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20413:141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30524:13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07:1030101:38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21201:2404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0:0022701:859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20131:153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21503:254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6:0010218:12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07:0960101:150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31201:979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9:0010302:59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10:1160101:49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2:0800101:486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1:0022802:246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9:0030303:237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09:0030303:238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09:0030303:239</text:p>
          </table:table-cell>
          <table:covered-table-cell/>
          <table:table-cell office:value-type="string" table:style-name="ce5">
            <text:p>28.08.2026</text:p>
          </table:table-cell>
          <table:table-cell office:value-type="string" table:style-name="ce5">
            <text:p>25.08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AF6BEF296A260ED1871F1CF6D164EBE5C3DD26AE9B3CE7EC2818ADBF5DE2C26B9464859BB029CE86DD8790CDF7DD1C6657EB704C498ACFE3D05CB70E9A106A9B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50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8T05:31:50Z</meta:creation-date>
    <dc:date>2026-09-09T08:27:23Z</dc:date>
    <meta:editing-cycles>1</meta:editing-cycles>
    <meta:editing-duration>PT166S</meta:editing-duration>
    <meta:user-defined meta:name="AppVersion">3.1</meta:user-defined>
  </office:meta>
</office:document-meta>
</file>