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5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1">
            <text:p>Акт об определении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style-name="ce4">
            <text:p>№</text:p>
          </table:table-cell>
          <table:table-cell office:value-type="string" table:style-name="ce5">
            <text:p>АОКС-57/2026/000413</text:p>
          </table:table-cell>
          <table:table-cell table:number-columns-repeated="2" table:style-name="ce2"/>
          <table:table-cell office:value-type="string" table:style-name="ce5">
            <text:p>09.09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далее - бюджетное учреждение))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2">
          <table:table-cell office:value-type="string" table:style-name="ce7">
            <text:p>1.1</text:p>
          </table:table-cell>
          <table:table-cell office:value-type="string" table:number-columns-spanned="3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98" table:style-name="ce7">
            <text:p>98</text:p>
          </table:table-cell>
          <table:table-cell table:style-name="ce3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19" table:style-name="ce7">
            <text:p>119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style-name="ce6">
            <text:p>№ п/п</text:p>
          </table:table-cell>
          <table:table-cell office:value-type="string" table:style-name="ce6">
            <text:p>Кадастровый номер</text:p>
          </table:table-cell>
          <table:table-cell office:value-type="string" table:style-name="ce6">
            <text:p>Кадастровая стоимость, определенная бюджетным учреждением, руб.</text:p>
          </table:table-cell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224:323</text:p>
          </table:table-cell>
          <table:table-cell office:value-type="float" office:value="687870" table:style-name="ce7">
            <text:p>68787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1:0010311:188</text:p>
          </table:table-cell>
          <table:table-cell office:value-type="float" office:value="71728.800000000003" table:style-name="ce7">
            <text:p>71728,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1:0010422:102</text:p>
          </table:table-cell>
          <table:table-cell office:value-type="float" office:value="758843.28" table:style-name="ce7">
            <text:p>758843,2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1:0010422:108</text:p>
          </table:table-cell>
          <table:table-cell office:value-type="float" office:value="137646" table:style-name="ce7">
            <text:p>13764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1:0010422:97</text:p>
          </table:table-cell>
          <table:table-cell office:value-type="float" office:value="572134.42000000004" table:style-name="ce7">
            <text:p>572134,4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1:0010423:14</text:p>
          </table:table-cell>
          <table:table-cell office:value-type="float" office:value="454624.5" table:style-name="ce7">
            <text:p>454624,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1:0010423:58</text:p>
          </table:table-cell>
          <table:table-cell office:value-type="float" office:value="380677.86" table:style-name="ce7">
            <text:p>380677,8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3:0040213:31</text:p>
          </table:table-cell>
          <table:table-cell office:value-type="float" office:value="113606.72" table:style-name="ce7">
            <text:p>113606,7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3:0040217:107</text:p>
          </table:table-cell>
          <table:table-cell office:value-type="float" office:value="138490.95000000001" table:style-name="ce7">
            <text:p>138490,9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3:0040217:11</text:p>
          </table:table-cell>
          <table:table-cell office:value-type="float" office:value="223561.91" table:style-name="ce7">
            <text:p>223561,91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3:0040217:13</text:p>
          </table:table-cell>
          <table:table-cell office:value-type="float" office:value="232399.83" table:style-name="ce7">
            <text:p>232399,83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3:0040217:15</text:p>
          </table:table-cell>
          <table:table-cell office:value-type="float" office:value="208967.94" table:style-name="ce7">
            <text:p>208967,9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3:0040217:21</text:p>
          </table:table-cell>
          <table:table-cell office:value-type="float" office:value="151060.14000000001" table:style-name="ce7">
            <text:p>151060,1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3:0040217:24</text:p>
          </table:table-cell>
          <table:table-cell office:value-type="float" office:value="286382.84999999998" table:style-name="ce7">
            <text:p>286382,8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3:0040217:32</text:p>
          </table:table-cell>
          <table:table-cell office:value-type="float" office:value="291024.90000000002" table:style-name="ce7">
            <text:p>291024,9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3:0040217:36</text:p>
          </table:table-cell>
          <table:table-cell office:value-type="float" office:value="649446" table:style-name="ce7">
            <text:p>64944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3:0040217:4</text:p>
          </table:table-cell>
          <table:table-cell office:value-type="float" office:value="187348.56" table:style-name="ce7">
            <text:p>187348,5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03:0040217:5</text:p>
          </table:table-cell>
          <table:table-cell office:value-type="float" office:value="200427.7" table:style-name="ce7">
            <text:p>200427,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03:0830101:1121</text:p>
          </table:table-cell>
          <table:table-cell office:value-type="float" office:value="95526" table:style-name="ce7">
            <text:p>9552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05:0030101:965</text:p>
          </table:table-cell>
          <table:table-cell office:value-type="float" office:value="602924.78" table:style-name="ce7">
            <text:p>602924,7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06:0010204:262</text:p>
          </table:table-cell>
          <table:table-cell office:value-type="float" office:value="463492.28" table:style-name="ce7">
            <text:p>463492,2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06:0010204:263</text:p>
          </table:table-cell>
          <table:table-cell office:value-type="float" office:value="67812" table:style-name="ce7">
            <text:p>6781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06:0010302:326</text:p>
          </table:table-cell>
          <table:table-cell office:value-type="float" office:value="521856" table:style-name="ce7">
            <text:p>52185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06:0010303:188</text:p>
          </table:table-cell>
          <table:table-cell office:value-type="float" office:value="916886.75" table:style-name="ce7">
            <text:p>916886,7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06:0010304:106</text:p>
          </table:table-cell>
          <table:table-cell office:value-type="float" office:value="396419.8" table:style-name="ce7">
            <text:p>396419,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06:0010304:23</text:p>
          </table:table-cell>
          <table:table-cell office:value-type="float" office:value="413700" table:style-name="ce7">
            <text:p>41370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06:0010304:447</text:p>
          </table:table-cell>
          <table:table-cell office:value-type="float" office:value="231224.62" table:style-name="ce7">
            <text:p>231224,6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06:0031101:100</text:p>
          </table:table-cell>
          <table:table-cell office:value-type="float" office:value="64788" table:style-name="ce7">
            <text:p>6478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07:0000000:72</text:p>
          </table:table-cell>
          <table:table-cell office:value-type="float" office:value="5910.31" table:style-name="ce7">
            <text:p>5910,31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07:0030101:173</text:p>
          </table:table-cell>
          <table:table-cell office:value-type="float" office:value="34472.46" table:style-name="ce7">
            <text:p>34472,4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07:0050148:51</text:p>
          </table:table-cell>
          <table:table-cell office:value-type="float" office:value="89574.87" table:style-name="ce7">
            <text:p>89574,8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07:1310101:271</text:p>
          </table:table-cell>
          <table:table-cell office:value-type="float" office:value="36.36" table:style-name="ce7">
            <text:p>36,3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07:1310101:272</text:p>
          </table:table-cell>
          <table:table-cell office:value-type="float" office:value="36.36" table:style-name="ce7">
            <text:p>36,3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09:0030303:228</text:p>
          </table:table-cell>
          <table:table-cell office:value-type="float" office:value="257390.7" table:style-name="ce7">
            <text:p>257390,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09:0030303:245</text:p>
          </table:table-cell>
          <table:table-cell office:value-type="float" office:value="148419.68" table:style-name="ce7">
            <text:p>148419,6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09:0260101:246</text:p>
          </table:table-cell>
          <table:table-cell office:value-type="float" office:value="197901.69" table:style-name="ce7">
            <text:p>197901,69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0:0012401:1243</text:p>
          </table:table-cell>
          <table:table-cell office:value-type="float" office:value="79400" table:style-name="ce7">
            <text:p>7940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0:0020101:710</text:p>
          </table:table-cell>
          <table:table-cell office:value-type="float" office:value="87472.68" table:style-name="ce7">
            <text:p>87472,6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0:0020401:32</text:p>
          </table:table-cell>
          <table:table-cell office:value-type="float" office:value="319649.09999999998" table:style-name="ce7">
            <text:p>319649,1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0:0040101:12022</text:p>
          </table:table-cell>
          <table:table-cell office:value-type="float" office:value="238746.4" table:style-name="ce7">
            <text:p>238746,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0:0040101:12023</text:p>
          </table:table-cell>
          <table:table-cell office:value-type="float" office:value="1192013.02" table:style-name="ce7">
            <text:p>1192013,0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11:0021701:27</text:p>
          </table:table-cell>
          <table:table-cell office:value-type="float" office:value="44657.8" table:style-name="ce7">
            <text:p>44657,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11:0022803:109</text:p>
          </table:table-cell>
          <table:table-cell office:value-type="float" office:value="99108" table:style-name="ce7">
            <text:p>9910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11:0580201:209</text:p>
          </table:table-cell>
          <table:table-cell office:value-type="float" office:value="29625.18" table:style-name="ce7">
            <text:p>29625,1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11:1770101:3</text:p>
          </table:table-cell>
          <table:table-cell office:value-type="float" office:value="347930" table:style-name="ce7">
            <text:p>34793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14:0000000:1096</text:p>
          </table:table-cell>
          <table:table-cell office:value-type="float" office:value="62.92" table:style-name="ce7">
            <text:p>62,9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14:0000000:118</text:p>
          </table:table-cell>
          <table:table-cell office:value-type="float" office:value="50596.74" table:style-name="ce7">
            <text:p>50596,7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14:0000000:1197</text:p>
          </table:table-cell>
          <table:table-cell office:value-type="float" office:value="19328.27" table:style-name="ce7">
            <text:p>19328,2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14:0000000:1198</text:p>
          </table:table-cell>
          <table:table-cell office:value-type="float" office:value="334490" table:style-name="ce7">
            <text:p>33449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14:0000000:34</text:p>
          </table:table-cell>
          <table:table-cell office:value-type="float" office:value="3486.06" table:style-name="ce7">
            <text:p>3486,0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14:0000000:79</text:p>
          </table:table-cell>
          <table:table-cell office:value-type="float" office:value="1998460.88" table:style-name="ce7">
            <text:p>1998460,8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14:0010102:150</text:p>
          </table:table-cell>
          <table:table-cell office:value-type="float" office:value="1307.6400000000001" table:style-name="ce7">
            <text:p>1307,6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14:0010102:720</text:p>
          </table:table-cell>
          <table:table-cell office:value-type="float" office:value="749.34" table:style-name="ce7">
            <text:p>749,3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14:0010102:721</text:p>
          </table:table-cell>
          <table:table-cell office:value-type="float" office:value="78.64" table:style-name="ce7">
            <text:p>78,6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14:0010207:196</text:p>
          </table:table-cell>
          <table:table-cell office:value-type="float" office:value="518507.55" table:style-name="ce7">
            <text:p>518507,5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14:0040103:97</text:p>
          </table:table-cell>
          <table:table-cell office:value-type="float" office:value="5045385.5999999996" table:style-name="ce7">
            <text:p>5045385,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14:0040103:98</text:p>
          </table:table-cell>
          <table:table-cell office:value-type="float" office:value="5371759.2199999997" table:style-name="ce7">
            <text:p>5371759,2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14:0040501:395</text:p>
          </table:table-cell>
          <table:table-cell office:value-type="float" office:value="18528" table:style-name="ce7">
            <text:p>1852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15:0030101:27</text:p>
          </table:table-cell>
          <table:table-cell office:value-type="float" office:value="250293.38" table:style-name="ce7">
            <text:p>250293,3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15:0030101:35</text:p>
          </table:table-cell>
          <table:table-cell office:value-type="float" office:value="175198.46" table:style-name="ce7">
            <text:p>175198,4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15:0030101:36</text:p>
          </table:table-cell>
          <table:table-cell office:value-type="float" office:value="176752.08" table:style-name="ce7">
            <text:p>176752,0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15:0030101:50</text:p>
          </table:table-cell>
          <table:table-cell office:value-type="float" office:value="218590.68" table:style-name="ce7">
            <text:p>218590,6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16:0180101:52</text:p>
          </table:table-cell>
          <table:table-cell office:value-type="float" office:value="159985.98000000001" table:style-name="ce7">
            <text:p>159985,9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18:0070408:12</text:p>
          </table:table-cell>
          <table:table-cell office:value-type="float" office:value="246600.34" table:style-name="ce7">
            <text:p>246600,3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18:0070408:33</text:p>
          </table:table-cell>
          <table:table-cell office:value-type="float" office:value="208752.96" table:style-name="ce7">
            <text:p>208752,9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18:0070408:42</text:p>
          </table:table-cell>
          <table:table-cell office:value-type="float" office:value="204567.58" table:style-name="ce7">
            <text:p>204567,5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style-name="ce9">
            <text:p>57:18:0070409:145</text:p>
          </table:table-cell>
          <table:table-cell office:value-type="float" office:value="62254.01" table:style-name="ce7">
            <text:p>62254,01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style-name="ce9">
            <text:p>57:19:0010301:140</text:p>
          </table:table-cell>
          <table:table-cell office:value-type="float" office:value="515477.64" table:style-name="ce7">
            <text:p>515477,6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style-name="ce9">
            <text:p>57:19:0010304:461</text:p>
          </table:table-cell>
          <table:table-cell office:value-type="float" office:value="6584" table:style-name="ce7">
            <text:p>658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style-name="ce9">
            <text:p>57:20:0000000:53</text:p>
          </table:table-cell>
          <table:table-cell office:value-type="float" office:value="56882639.060000002" table:style-name="ce7">
            <text:p>56882639,0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style-name="ce9">
            <text:p>57:20:0050201:857</text:p>
          </table:table-cell>
          <table:table-cell office:value-type="float" office:value="68530" table:style-name="ce7">
            <text:p>6853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style-name="ce9">
            <text:p>57:21:0000000:1107</text:p>
          </table:table-cell>
          <table:table-cell office:value-type="float" office:value="8836.24" table:style-name="ce7">
            <text:p>8836,2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style-name="ce9">
            <text:p>57:21:0000000:64</text:p>
          </table:table-cell>
          <table:table-cell office:value-type="float" office:value="28114.240000000002" table:style-name="ce7">
            <text:p>28114,2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style-name="ce9">
            <text:p>57:21:0320101:579</text:p>
          </table:table-cell>
          <table:table-cell office:value-type="float" office:value="40.17" table:style-name="ce7">
            <text:p>40,1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style-name="ce9">
            <text:p>57:21:0330101:229</text:p>
          </table:table-cell>
          <table:table-cell office:value-type="float" office:value="81.44" table:style-name="ce7">
            <text:p>81,4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style-name="ce9">
            <text:p>57:21:0330101:230</text:p>
          </table:table-cell>
          <table:table-cell office:value-type="float" office:value="40.72" table:style-name="ce7">
            <text:p>40,7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style-name="ce9">
            <text:p>57:21:0330101:77</text:p>
          </table:table-cell>
          <table:table-cell office:value-type="float" office:value="40.72" table:style-name="ce7">
            <text:p>40,7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style-name="ce9">
            <text:p>57:21:0330101:81</text:p>
          </table:table-cell>
          <table:table-cell office:value-type="float" office:value="122.16" table:style-name="ce7">
            <text:p>122,1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style-name="ce9">
            <text:p>57:23:0010101:102</text:p>
          </table:table-cell>
          <table:table-cell office:value-type="float" office:value="287704.44" table:style-name="ce7">
            <text:p>287704,4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style-name="ce9">
            <text:p>57:23:0010101:109</text:p>
          </table:table-cell>
          <table:table-cell office:value-type="float" office:value="426244.65" table:style-name="ce7">
            <text:p>426244,6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style-name="ce9">
            <text:p>57:23:0010101:110</text:p>
          </table:table-cell>
          <table:table-cell office:value-type="float" office:value="189281.4" table:style-name="ce7">
            <text:p>189281,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style-name="ce9">
            <text:p>57:23:0010101:118</text:p>
          </table:table-cell>
          <table:table-cell office:value-type="float" office:value="207954.17" table:style-name="ce7">
            <text:p>207954,1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style-name="ce9">
            <text:p>57:23:0010101:119</text:p>
          </table:table-cell>
          <table:table-cell office:value-type="float" office:value="255208" table:style-name="ce7">
            <text:p>255208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style-name="ce9">
            <text:p>57:23:0010101:1411</text:p>
          </table:table-cell>
          <table:table-cell office:value-type="float" office:value="5727.42" table:style-name="ce7">
            <text:p>5727,4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style-name="ce9">
            <text:p>57:23:0010101:171</text:p>
          </table:table-cell>
          <table:table-cell office:value-type="float" office:value="252041.64" table:style-name="ce7">
            <text:p>252041,6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style-name="ce9">
            <text:p>57:23:0010101:175</text:p>
          </table:table-cell>
          <table:table-cell office:value-type="float" office:value="179838.14" table:style-name="ce7">
            <text:p>179838,1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style-name="ce9">
            <text:p>57:23:0010101:252</text:p>
          </table:table-cell>
          <table:table-cell office:value-type="float" office:value="233444.13" table:style-name="ce7">
            <text:p>233444,13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style-name="ce9">
            <text:p>57:23:0010101:63</text:p>
          </table:table-cell>
          <table:table-cell office:value-type="float" office:value="246197.06" table:style-name="ce7">
            <text:p>246197,0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style-name="ce9">
            <text:p>57:25:0020413:642</text:p>
          </table:table-cell>
          <table:table-cell office:value-type="float" office:value="46434.1" table:style-name="ce7">
            <text:p>46434,1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style-name="ce9">
            <text:p>57:25:0021201:2406</text:p>
          </table:table-cell>
          <table:table-cell office:value-type="float" office:value="159409.4" table:style-name="ce7">
            <text:p>159409,4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style-name="ce9">
            <text:p>57:25:0021324:61</text:p>
          </table:table-cell>
          <table:table-cell office:value-type="float" office:value="51856.5" table:style-name="ce7">
            <text:p>51856,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style-name="ce9">
            <text:p>57:25:0031201:416</text:p>
          </table:table-cell>
          <table:table-cell office:value-type="float" office:value="136464.01999999999" table:style-name="ce7">
            <text:p>136464,0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style-name="ce9">
            <text:p>57:25:0040204:342</text:p>
          </table:table-cell>
          <table:table-cell office:value-type="float" office:value="49228.56" table:style-name="ce7">
            <text:p>49228,5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style-name="ce9">
            <text:p>57:25:0040408:3712</text:p>
          </table:table-cell>
          <table:table-cell office:value-type="float" office:value="492050" table:style-name="ce7">
            <text:p>492050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style-name="ce9">
            <text:p>57:26:0010116:382</text:p>
          </table:table-cell>
          <table:table-cell office:value-type="float" office:value="31345.65" table:style-name="ce7">
            <text:p>31345,65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style-name="ce9">
            <text:p>57:26:0010218:305</text:p>
          </table:table-cell>
          <table:table-cell office:value-type="float" office:value="396636" table:style-name="ce7">
            <text:p>396636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style-name="ce9">
            <text:p>57:26:0010326:58</text:p>
          </table:table-cell>
          <table:table-cell office:value-type="float" office:value="139183.22" table:style-name="ce7">
            <text:p>139183,22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style-name="ce9">
            <text:p>57:27:0020518:140</text:p>
          </table:table-cell>
          <table:table-cell office:value-type="float" office:value="23454.17" table:style-name="ce7">
            <text:p>23454,17</text:p>
          </table:table-cell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№ п/п</text:p>
          </table:table-cell>
          <table:table-cell office:value-type="string" table:number-columns-spanned="2" table:number-rows-spanned="1" table:style-name="ce15">
            <text:p>Кадастровый номер</text:p>
          </table:table-cell>
          <table:covered-table-cell/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3">
            <text:p>57:01:0000000:116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3">
            <text:p>57:01:0000000:93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3">
            <text:p>57:01:0010303:20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3">
            <text:p>57:01:0010303:2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3">
            <text:p>57:01:0010305:7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3">
            <text:p>57:01:0010311:2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3">
            <text:p>57:01:0010311:34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3">
            <text:p>57:01:0010329:22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3">
            <text:p>57:01:0010333:2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3">
            <text:p>57:01:0010335:4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3">
            <text:p>57:01:0010335:4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3">
            <text:p>57:01:0010422:39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3">
            <text:p>57:01:0010422:9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3">
            <text:p>57:01:0040301:44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3">
            <text:p>57:01:0040301:45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3">
            <text:p>57:02:0000000:68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3">
            <text:p>57:03:0040208:4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3">
            <text:p>57:06:0000000:90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3">
            <text:p>57:06:0010204:2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3">
            <text:p>57:06:0010204:2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3">
            <text:p>57:06:0010204:3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3">
            <text:p>57:06:0010204:3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23">
            <text:p>57:06:0010204:3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23">
            <text:p>57:06:0010204:4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23">
            <text:p>57:06:0010204:6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23">
            <text:p>57:06:0010303: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23">
            <text:p>57:06:0010304:11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23">
            <text:p>57:07:0000000:4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23">
            <text:p>57:07:0030101: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23">
            <text:p>57:07:0040301: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23">
            <text:p>57:07:0960101:2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23">
            <text:p>57:07:1030101:45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23">
            <text:p>57:08:0910101:8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23">
            <text:p>57:09:1380101:1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23">
            <text:p>57:10:0010901:17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23">
            <text:p>57:10:0010901:18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23">
            <text:p>57:10:0010901:18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23">
            <text:p>57:10:0010901:18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23">
            <text:p>57:10:0010901:19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23">
            <text:p>57:10:0010901:19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23">
            <text:p>57:10:0010901:19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23">
            <text:p>57:10:0010901:19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23">
            <text:p>57:10:0010901:19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23">
            <text:p>57:10:0010901:19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23">
            <text:p>57:10:0010901:19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23">
            <text:p>57:10:0010901: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23">
            <text:p>57:10:0010901:20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23">
            <text:p>57:10:0010901:21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23">
            <text:p>57:10:0010901:21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23">
            <text:p>57:10:0010901:21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23">
            <text:p>57:10:0010901:21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23">
            <text:p>57:10:0010901:21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23">
            <text:p>57:10:0010901:21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23">
            <text:p>57:10:0010901:22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23">
            <text:p>57:10:0010901:22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23">
            <text:p>57:10:0010901:22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23">
            <text:p>57:10:0010901:22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23">
            <text:p>57:10:0010901:22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23">
            <text:p>57:10:0011001:1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23">
            <text:p>57:10:0011201:1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23">
            <text:p>57:10:0022701: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23">
            <text:p>57:10:2320101: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23">
            <text:p>57:14:0000000:79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23">
            <text:p>57:15:0000000:137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23">
            <text:p>57:15:0030101:1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23">
            <text:p>57:15:0030101:27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23">
            <text:p>57:15:0030101: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23">
            <text:p>57:15:0030101:4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23">
            <text:p>57:15:0030101: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23">
            <text:p>57:15:0030101:5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23">
            <text:p>57:15:0030101:6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23">
            <text:p>57:15:0030101:6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23">
            <text:p>57:15:0030101:6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23">
            <text:p>57:15:0030101:6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23">
            <text:p>57:15:0030101: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23">
            <text:p>57:15:0030101:7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23">
            <text:p>57:15:0030101:7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23">
            <text:p>57:15:0030102:11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23">
            <text:p>57:15:0030102:12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23">
            <text:p>57:15:0070101:12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23">
            <text:p>57:15:0790101:3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23">
            <text:p>57:17:0840101: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23">
            <text:p>57:18:0000000:100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23">
            <text:p>57:18:0000000:101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23">
            <text:p>57:18:0070407:1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23">
            <text:p>57:18:0070408:2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23">
            <text:p>57:18:0070408:3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23">
            <text:p>57:18:0070409:1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23">
            <text:p>57:18:0070409:1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23">
            <text:p>57:18:0070409: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23">
            <text:p>57:18:1360101:33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23">
            <text:p>57:19:0010301:5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23">
            <text:p>57:19:0010308:30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23">
            <text:p>57:19:0010308:34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23">
            <text:p>57:19:0010308:408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23">
            <text:p>57:19:0010308:41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23">
            <text:p>57:19:0010308:5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23">
            <text:p>57:19:0010308:56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23">
            <text:p>57:19:0010308:6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23">
            <text:p>57:20:0000000:2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23">
            <text:p>57:21:0010207:11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23">
            <text:p>57:21:0010207:4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23">
            <text:p>57:21:0010207:491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23">
            <text:p>57:21:0320101:39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23">
            <text:p>57:21:0330101:22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23">
            <text:p>57:22:0200101:23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23">
            <text:p>57:22:0800101:2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2" table:number-rows-spanned="1" table:style-name="ce23">
            <text:p>57:23:0010101:142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2" table:number-rows-spanned="1" table:style-name="ce23">
            <text:p>57:23:0010101:154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2" table:number-rows-spanned="1" table:style-name="ce23">
            <text:p>57:23:0010101:1573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2" table:number-rows-spanned="1" table:style-name="ce23">
            <text:p>57:23:0010101:157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2" table:number-rows-spanned="1" table:style-name="ce23">
            <text:p>57:23:0010101:157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2" table:number-rows-spanned="1" table:style-name="ce23">
            <text:p>57:23:0010101:1602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2" table:number-rows-spanned="1" table:style-name="ce23">
            <text:p>57:23:0010101:194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2" table:number-rows-spanned="1" table:style-name="ce23">
            <text:p>57:23:0010101:235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2" table:number-rows-spanned="1" table:style-name="ce23">
            <text:p>57:23:0010101:247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2" table:number-rows-spanned="1" table:style-name="ce23">
            <text:p>57:23:0010101:249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number-columns-spanned="2" table:number-rows-spanned="1" table:style-name="ce23">
            <text:p>57:23:0010101:60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number-columns-spanned="2" table:number-rows-spanned="1" table:style-name="ce23">
            <text:p>57:25:0030756:526</text:p>
          </table:table-cell>
          <table:covered-table-cell/>
          <table:table-cell office:value-type="string" table:style-name="ce7">
            <text:p>28.08.2026</text:p>
          </table:table-cell>
          <table:table-cell office:value-type="string" table:style-name="ce7">
            <text:p>25.08.2026</text:p>
          </table:table-cell>
          <table:table-cell table:style-name="ce3"/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0">
            <text:p>AF6BEF296A260ED1871F1CF6D164EBE5C3DD26AE9B3CE7EC2818ADBF5DE2C26B9464859BB029CE86DD8790CDF7DD1C6657EB704C498ACFE3D05CB70E9A106A9B</text:p>
          </table:table-cell>
          <table:covered-table-cell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21">
            <text:p>Директор</text:p>
          </table:table-cell>
          <table:covered-table-cell/>
          <table:table-cell table:number-columns-spanned="2" table:number-rows-spanned="1" table:style-name="ce22"/>
          <table:covered-table-cell/>
          <table:table-cell office:value-type="string" table:style-name="ce10">
            <text:p>Подрезов Сергей Николаевич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ce3"/>
          <table:table-cell table:number-columns-repeated="16378"/>
        </table:table-row>
        <table:table-row table:number-rows-repeated="104833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9-09T08:27:02Z</dc:date>
    <meta:editing-cycles>7</meta:editing-cycles>
    <meta:editing-duration>PT1712S</meta:editing-duration>
  </office:meta>
</office:document-meta>
</file>