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412</text:p>
          </table:table-cell>
          <table:table-cell table:number-columns-repeated="2" table:style-name="ce2"/>
          <table:table-cell office:value-type="string" table:style-name="ce3">
            <text:p>08.09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7" table:style-name="ce5">
            <text:p>47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5:0010316:672</text:p>
          </table:table-cell>
          <table:table-cell office:value-type="float" office:value="590413241.77999997" table:style-name="ce5">
            <text:p>590413241,8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10:1330102:1057</text:p>
          </table:table-cell>
          <table:table-cell office:value-type="float" office:value="502526.8" table:style-name="ce5">
            <text:p>502526,8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6:0010431:939</text:p>
          </table:table-cell>
          <table:table-cell office:value-type="float" office:value="1518776.39" table:style-name="ce5">
            <text:p>1518776,39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14:0040401:295</text:p>
          </table:table-cell>
          <table:table-cell office:value-type="float" office:value="395924.64" table:style-name="ce5">
            <text:p>395924,64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25:0010801:418</text:p>
          </table:table-cell>
          <table:table-cell office:value-type="float" office:value="400990.06" table:style-name="ce5">
            <text:p>400990,06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25:0020907:398</text:p>
          </table:table-cell>
          <table:table-cell office:value-type="float" office:value="79664.2" table:style-name="ce5">
            <text:p>79664,2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12:0550101:1092</text:p>
          </table:table-cell>
          <table:table-cell office:value-type="float" office:value="312702.46000000002" table:style-name="ce5">
            <text:p>312702,46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26:0010220:2868</text:p>
          </table:table-cell>
          <table:table-cell office:value-type="float" office:value="37005.14" table:style-name="ce5">
            <text:p>37005,14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26:0010220:2867</text:p>
          </table:table-cell>
          <table:table-cell office:value-type="float" office:value="37005.14" table:style-name="ce5">
            <text:p>37005,14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17:0010113:15</text:p>
          </table:table-cell>
          <table:table-cell office:value-type="float" office:value="108517.47" table:style-name="ce5">
            <text:p>108517,47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10:0040101:12021</text:p>
          </table:table-cell>
          <table:table-cell office:value-type="float" office:value="99588.02" table:style-name="ce5">
            <text:p>99588,02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5:0021533:3198</text:p>
          </table:table-cell>
          <table:table-cell office:value-type="float" office:value="76821.13" table:style-name="ce5">
            <text:p>76821,13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3:1010202:209</text:p>
          </table:table-cell>
          <table:table-cell office:value-type="float" office:value="71258.11" table:style-name="ce5">
            <text:p>71258,11</text:p>
          </table:table-cell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21:0120101:594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08:0690101:275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06:0010101:445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09:0000000:1624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6:0010413:709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08:0690101:210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22:0960101:193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5:0010308:1679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10:0920101:275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6:0010431:622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10:0940101:1238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13:0010501:160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5:0021427:78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19:0220101:65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5:0021201:2352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21506:43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04:0010435:52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10:2320101:258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10:2510101:836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6:0010411:262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19:0010302:101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08:0690101:274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08:0690101:276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08:0690101:277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08:0690101:278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08:0690101:279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08:0690101:280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08:0690101:281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08:0690101:282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08:0690101:283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08:0690101:284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08:0690101:286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08:0690101:287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08:0690101:288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08:0690101:289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08:0690101:290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08:0690101:291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08:0690101:292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08:0690101:293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08:0690101:294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08:0690101:295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08:0690101:296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08:0690101:297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08:0690101:298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08:0690101:299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08:0690101:300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08:0690101:376</text:p>
          </table:table-cell>
          <table:covered-table-cell/>
          <table:table-cell office:value-type="string" table:style-name="ce5">
            <text:p>27.08.2026</text:p>
          </table:table-cell>
          <table:table-cell office:value-type="string" table:style-name="ce5">
            <text:p>24.08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676D02C160B4D64D79541E1516687AEB30A87C99F45CDA080508618F1E297EC91D4F5B1284D343192BD80C5DCEA004E69426B36D630C541EF7798E3A2500C0C7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9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9-08T05:26:36Z</meta:creation-date>
    <dc:date>2026-09-08T09:29:14Z</dc:date>
    <meta:editing-cycles>1</meta:editing-cycles>
    <meta:editing-duration>PT42S</meta:editing-duration>
    <meta:user-defined meta:name="AppVersion">3.1</meta:user-defined>
  </office:meta>
</office:document-meta>
</file>