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4.7625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33.75pt" style:use-optimal-row-height="false" fo:break-before="auto"/>
    </style:style>
    <style:style style:name="ro4" style:family="table-row">
      <style:table-row-properties style:row-height="38.25pt" style:use-optimal-row-height="tru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25.5pt" style:use-optimal-row-height="true" fo:break-before="auto"/>
    </style:style>
    <style:style style:name="ro7" style:family="table-row">
      <style:table-row-properties style:row-height="68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1">
            <text:p>Акт об определении кадастровой стоимости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style-name="ce4">
            <text:p>№</text:p>
          </table:table-cell>
          <table:table-cell office:value-type="string" table:style-name="ce5">
            <text:p>АОКС-57/2026/000411</text:p>
          </table:table-cell>
          <table:table-cell table:number-columns-repeated="2" table:style-name="ce2"/>
          <table:table-cell office:value-type="string" table:style-name="ce5">
            <text:p>08.09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1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2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1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1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1">
            <text:p>(далее - бюджетное учреждение))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2">
          <table:table-cell office:value-type="string" table:style-name="ce7">
            <text:p>1.1</text:p>
          </table:table-cell>
          <table:table-cell office:value-type="string" table:number-columns-spanned="3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69" table:style-name="ce7">
            <text:p>69</text:p>
          </table:table-cell>
          <table:table-cell table:style-name="ce3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49" table:style-name="ce7">
            <text:p>149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5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4">
          <table:table-cell office:value-type="string" table:style-name="ce6">
            <text:p>№ п/п</text:p>
          </table:table-cell>
          <table:table-cell office:value-type="string" table:style-name="ce6">
            <text:p>Кадастровый номер</text:p>
          </table:table-cell>
          <table:table-cell office:value-type="string" table:style-name="ce6">
            <text:p>Кадастровая стоимость, определенная бюджетным учреждением, руб.</text:p>
          </table:table-cell>
          <table:table-cell office:value-type="string" table:style-name="ce6">
            <text:p>Дата поступления сведений для определения кадастровой стоимости</text:p>
          </table:table-cell>
          <table:table-cell office:value-type="string" table:style-name="ce6">
            <text:p>Дата возникновения основания для определения кадастровой стоимости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1:0030101:819</text:p>
          </table:table-cell>
          <table:table-cell office:value-type="float" office:value="1522150" table:style-name="ce7">
            <text:p>1522150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2:0000000:52</text:p>
          </table:table-cell>
          <table:table-cell office:value-type="float" office:value="73786.3" table:style-name="ce7">
            <text:p>73786,3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02:0000000:89</text:p>
          </table:table-cell>
          <table:table-cell office:value-type="float" office:value="1512.39" table:style-name="ce7">
            <text:p>1512,39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02:0520101:178</text:p>
          </table:table-cell>
          <table:table-cell office:value-type="float" office:value="164.4" table:style-name="ce7">
            <text:p>164,4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02:0520101:179</text:p>
          </table:table-cell>
          <table:table-cell office:value-type="float" office:value="65.760000000000005" table:style-name="ce7">
            <text:p>65,76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04:0010435:199</text:p>
          </table:table-cell>
          <table:table-cell office:value-type="float" office:value="166357.20000000001" table:style-name="ce7">
            <text:p>166357,2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06:1390101:125</text:p>
          </table:table-cell>
          <table:table-cell office:value-type="float" office:value="173099.28" table:style-name="ce7">
            <text:p>173099,28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07:0040301:89</text:p>
          </table:table-cell>
          <table:table-cell office:value-type="float" office:value="34178.300000000003" table:style-name="ce7">
            <text:p>34178,3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08:1010101:1</text:p>
          </table:table-cell>
          <table:table-cell office:value-type="float" office:value="178200" table:style-name="ce7">
            <text:p>178200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09:0370101:676</text:p>
          </table:table-cell>
          <table:table-cell office:value-type="float" office:value="53440" table:style-name="ce7">
            <text:p>53440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09:0400101:2266</text:p>
          </table:table-cell>
          <table:table-cell office:value-type="float" office:value="271818.36" table:style-name="ce7">
            <text:p>271818,36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10:0020101:1928</text:p>
          </table:table-cell>
          <table:table-cell office:value-type="float" office:value="85130.49" table:style-name="ce7">
            <text:p>85130,49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10:0020101:1929</text:p>
          </table:table-cell>
          <table:table-cell office:value-type="float" office:value="10041.27" table:style-name="ce7">
            <text:p>10041,27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10:0020101:2107</text:p>
          </table:table-cell>
          <table:table-cell office:value-type="float" office:value="94720.5" table:style-name="ce7">
            <text:p>94720,5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10:0020101:2113</text:p>
          </table:table-cell>
          <table:table-cell office:value-type="float" office:value="795500" table:style-name="ce7">
            <text:p>795500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10:0021201:314</text:p>
          </table:table-cell>
          <table:table-cell office:value-type="float" office:value="160418.1" table:style-name="ce7">
            <text:p>160418,1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10:0021201:327</text:p>
          </table:table-cell>
          <table:table-cell office:value-type="float" office:value="159488.14000000001" table:style-name="ce7">
            <text:p>159488,14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10:0021501:1048</text:p>
          </table:table-cell>
          <table:table-cell office:value-type="float" office:value="109361.05" table:style-name="ce7">
            <text:p>109361,05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10:0040101:12020</text:p>
          </table:table-cell>
          <table:table-cell office:value-type="float" office:value="18376" table:style-name="ce7">
            <text:p>18376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10:0910101:422</text:p>
          </table:table-cell>
          <table:table-cell office:value-type="float" office:value="237300" table:style-name="ce7">
            <text:p>237300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10:1910101:186</text:p>
          </table:table-cell>
          <table:table-cell office:value-type="float" office:value="943318.42" table:style-name="ce7">
            <text:p>943318,42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10:2200101:1790</text:p>
          </table:table-cell>
          <table:table-cell office:value-type="float" office:value="224068" table:style-name="ce7">
            <text:p>224068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10:2320101:261</text:p>
          </table:table-cell>
          <table:table-cell office:value-type="float" office:value="28824" table:style-name="ce7">
            <text:p>28824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10:2490101:1928</text:p>
          </table:table-cell>
          <table:table-cell office:value-type="float" office:value="93978.15" table:style-name="ce7">
            <text:p>93978,15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11:0021701:4</text:p>
          </table:table-cell>
          <table:table-cell office:value-type="float" office:value="42870" table:style-name="ce7">
            <text:p>42870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11:0021701:41</text:p>
          </table:table-cell>
          <table:table-cell office:value-type="float" office:value="41755.379999999997" table:style-name="ce7">
            <text:p>41755,38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11:0022901:421</text:p>
          </table:table-cell>
          <table:table-cell office:value-type="float" office:value="47756.800000000003" table:style-name="ce7">
            <text:p>47756,8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11:0030301:443</text:p>
          </table:table-cell>
          <table:table-cell office:value-type="float" office:value="9406714.6799999997" table:style-name="ce7">
            <text:p>9406714,68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11:1400203:1413</text:p>
          </table:table-cell>
          <table:table-cell office:value-type="float" office:value="23572" table:style-name="ce7">
            <text:p>23572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12:0010101:21</text:p>
          </table:table-cell>
          <table:table-cell office:value-type="float" office:value="129900.75" table:style-name="ce7">
            <text:p>129900,75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12:0010101:211</text:p>
          </table:table-cell>
          <table:table-cell office:value-type="float" office:value="136334.04999999999" table:style-name="ce7">
            <text:p>136334,05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12:0010102:1052</text:p>
          </table:table-cell>
          <table:table-cell office:value-type="float" office:value="9011.5400000000009" table:style-name="ce7">
            <text:p>9011,54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12:0010102:978</text:p>
          </table:table-cell>
          <table:table-cell office:value-type="float" office:value="356810" table:style-name="ce7">
            <text:p>356810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12:0010201:1</text:p>
          </table:table-cell>
          <table:table-cell office:value-type="float" office:value="550613.49" table:style-name="ce7">
            <text:p>550613,49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57:14:0000000:1193</text:p>
          </table:table-cell>
          <table:table-cell office:value-type="float" office:value="23455.68" table:style-name="ce7">
            <text:p>23455,68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57:14:0000000:1194</text:p>
          </table:table-cell>
          <table:table-cell office:value-type="float" office:value="43176.6" table:style-name="ce7">
            <text:p>43176,6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9">
            <text:p>57:14:0000000:1195</text:p>
          </table:table-cell>
          <table:table-cell office:value-type="float" office:value="16272" table:style-name="ce7">
            <text:p>16272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style-name="ce9">
            <text:p>57:14:0000000:1196</text:p>
          </table:table-cell>
          <table:table-cell office:value-type="float" office:value="935944.75" table:style-name="ce7">
            <text:p>935944,75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style-name="ce9">
            <text:p>57:14:0000000:22</text:p>
          </table:table-cell>
          <table:table-cell office:value-type="float" office:value="8014.68" table:style-name="ce7">
            <text:p>8014,68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style-name="ce9">
            <text:p>57:14:0000000:59</text:p>
          </table:table-cell>
          <table:table-cell office:value-type="float" office:value="42842.7" table:style-name="ce7">
            <text:p>42842,7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style-name="ce9">
            <text:p>57:14:0000000:60</text:p>
          </table:table-cell>
          <table:table-cell office:value-type="float" office:value="55996.88" table:style-name="ce7">
            <text:p>55996,88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style-name="ce9">
            <text:p>57:14:0000000:993</text:p>
          </table:table-cell>
          <table:table-cell office:value-type="float" office:value="8272423.9400000004" table:style-name="ce7">
            <text:p>8272423,94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style-name="ce9">
            <text:p>57:14:0040103:96</text:p>
          </table:table-cell>
          <table:table-cell office:value-type="float" office:value="571281.69999999995" table:style-name="ce7">
            <text:p>571281,7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style-name="ce9">
            <text:p>57:16:0010201:38</text:p>
          </table:table-cell>
          <table:table-cell office:value-type="float" office:value="183133.72" table:style-name="ce7">
            <text:p>183133,72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style-name="ce9">
            <text:p>57:17:0010212:144</text:p>
          </table:table-cell>
          <table:table-cell office:value-type="float" office:value="156979.35" table:style-name="ce7">
            <text:p>156979,35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style-name="ce9">
            <text:p>57:17:0010212:145</text:p>
          </table:table-cell>
          <table:table-cell office:value-type="float" office:value="708606.08" table:style-name="ce7">
            <text:p>708606,08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style-name="ce9">
            <text:p>57:18:0070407:2</text:p>
          </table:table-cell>
          <table:table-cell office:value-type="float" office:value="171711.35999999999" table:style-name="ce7">
            <text:p>171711,36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style-name="ce9">
            <text:p>57:19:0010301:186</text:p>
          </table:table-cell>
          <table:table-cell office:value-type="float" office:value="102918.38" table:style-name="ce7">
            <text:p>102918,38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style-name="ce9">
            <text:p>57:19:0010301:38</text:p>
          </table:table-cell>
          <table:table-cell office:value-type="float" office:value="391507.24" table:style-name="ce7">
            <text:p>391507,24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style-name="ce9">
            <text:p>57:22:0740101:2160</text:p>
          </table:table-cell>
          <table:table-cell office:value-type="float" office:value="8144.15" table:style-name="ce7">
            <text:p>8144,15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style-name="ce9">
            <text:p>57:22:0790101:12</text:p>
          </table:table-cell>
          <table:table-cell office:value-type="float" office:value="278606.48" table:style-name="ce7">
            <text:p>278606,48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style-name="ce9">
            <text:p>57:22:0800101:812</text:p>
          </table:table-cell>
          <table:table-cell office:value-type="float" office:value="41034" table:style-name="ce7">
            <text:p>41034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style-name="ce9">
            <text:p>57:22:1020101:18</text:p>
          </table:table-cell>
          <table:table-cell office:value-type="float" office:value="193200" table:style-name="ce7">
            <text:p>193200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style-name="ce9">
            <text:p>57:23:1080101:4</text:p>
          </table:table-cell>
          <table:table-cell office:value-type="float" office:value="185425.2" table:style-name="ce7">
            <text:p>185425,2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style-name="ce9">
            <text:p>57:24:0000000:1313</text:p>
          </table:table-cell>
          <table:table-cell office:value-type="float" office:value="687940" table:style-name="ce7">
            <text:p>687940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style-name="ce9">
            <text:p>57:24:0000000:795</text:p>
          </table:table-cell>
          <table:table-cell office:value-type="float" office:value="4644983.8600000003" table:style-name="ce7">
            <text:p>4644983,86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style-name="ce9">
            <text:p>57:24:0280101:29</text:p>
          </table:table-cell>
          <table:table-cell office:value-type="float" office:value="198355.7" table:style-name="ce7">
            <text:p>198355,7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style-name="ce9">
            <text:p>57:25:0020807:286</text:p>
          </table:table-cell>
          <table:table-cell office:value-type="float" office:value="75076.98" table:style-name="ce7">
            <text:p>75076,98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style-name="ce9">
            <text:p>57:25:0021506:18</text:p>
          </table:table-cell>
          <table:table-cell office:value-type="float" office:value="743112.5" table:style-name="ce7">
            <text:p>743112,5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style-name="ce9">
            <text:p>57:25:0030530:364</text:p>
          </table:table-cell>
          <table:table-cell office:value-type="float" office:value="55007.5" table:style-name="ce7">
            <text:p>55007,5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style-name="ce9">
            <text:p>57:25:0040408:3711</text:p>
          </table:table-cell>
          <table:table-cell office:value-type="float" office:value="529010.56000000006" table:style-name="ce7">
            <text:p>529010,56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style-name="ce9">
            <text:p>57:26:0010313:517</text:p>
          </table:table-cell>
          <table:table-cell office:value-type="float" office:value="541100" table:style-name="ce7">
            <text:p>541100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style-name="ce9">
            <text:p>57:26:0010325:131</text:p>
          </table:table-cell>
          <table:table-cell office:value-type="float" office:value="253783.6" table:style-name="ce7">
            <text:p>253783,6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style-name="ce9">
            <text:p>57:26:0010330:8</text:p>
          </table:table-cell>
          <table:table-cell office:value-type="float" office:value="32907" table:style-name="ce7">
            <text:p>32907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style-name="ce9">
            <text:p>57:26:0010404:407</text:p>
          </table:table-cell>
          <table:table-cell office:value-type="float" office:value="124577.28" table:style-name="ce7">
            <text:p>124577,28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style-name="ce9">
            <text:p>57:26:0010404:41</text:p>
          </table:table-cell>
          <table:table-cell office:value-type="float" office:value="2576256.2400000002" table:style-name="ce7">
            <text:p>2576256,24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style-name="ce9">
            <text:p>57:26:0010404:70</text:p>
          </table:table-cell>
          <table:table-cell office:value-type="float" office:value="608636" table:style-name="ce7">
            <text:p>608636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style-name="ce9">
            <text:p>57:26:0010428:104</text:p>
          </table:table-cell>
          <table:table-cell office:value-type="float" office:value="50882.400000000001" table:style-name="ce7">
            <text:p>50882,4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style-name="ce9">
            <text:p>57:27:0020126:2</text:p>
          </table:table-cell>
          <table:table-cell office:value-type="float" office:value="48820.86" table:style-name="ce7">
            <text:p>48820,86</text:p>
          </table:table-cell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5">
          <table:table-cell office:value-type="string" table:number-columns-spanned="5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6">
          <table:table-cell office:value-type="string" table:style-name="ce6">
            <text:p>№ п/п</text:p>
          </table:table-cell>
          <table:table-cell office:value-type="string" table:number-columns-spanned="2" table:number-rows-spanned="1" table:style-name="ce15">
            <text:p>Кадастровый номер</text:p>
          </table:table-cell>
          <table:covered-table-cell/>
          <table:table-cell office:value-type="string" table:style-name="ce6">
            <text:p>Дата поступления сведений для определения кадастровой стоимости</text:p>
          </table:table-cell>
          <table:table-cell office:value-type="string" table:style-name="ce6">
            <text:p>Дата возникновения основания для определения кадастровой стоимости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23">
            <text:p>57:02:0010107:2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23">
            <text:p>57:02:0010117:21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23">
            <text:p>57:02:0010117:23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23">
            <text:p>57:02:0010117:83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23">
            <text:p>57:02:0200101:30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23">
            <text:p>57:02:0200101:35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23">
            <text:p>57:02:0200101:55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23">
            <text:p>57:02:0280101:5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23">
            <text:p>57:02:0410101:1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23">
            <text:p>57:02:0930101:10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23">
            <text:p>57:02:0930101:10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23">
            <text:p>57:02:0930101:10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23">
            <text:p>57:02:0930101:111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23">
            <text:p>57:02:0930101:11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23">
            <text:p>57:02:0930101:15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23">
            <text:p>57:02:0930101:1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23">
            <text:p>57:02:0930101:20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23">
            <text:p>57:02:0930101:4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23">
            <text:p>57:02:0930101:4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23">
            <text:p>57:02:0930101:4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23">
            <text:p>57:02:0930101:50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23">
            <text:p>57:02:0930101:8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23">
            <text:p>57:07:0000000:45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23">
            <text:p>57:09:0010101:1120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23">
            <text:p>57:09:0030305:7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23">
            <text:p>57:10:0021605:14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23">
            <text:p>57:10:0021605:14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23">
            <text:p>57:10:0022701:18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23">
            <text:p>57:10:1960101:44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23">
            <text:p>57:11:0021701:3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23">
            <text:p>57:11:0560101:2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23">
            <text:p>57:11:0750101:30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23">
            <text:p>57:11:1400203:137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23">
            <text:p>57:12:0000000:53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23">
            <text:p>57:12:0000000:540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23">
            <text:p>57:12:0000000:54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23">
            <text:p>57:12:0000000:566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23">
            <text:p>57:12:0000000:59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23">
            <text:p>57:12:0010101:37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23">
            <text:p>57:12:0010102:175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2" table:number-rows-spanned="1" table:style-name="ce23">
            <text:p>57:12:0010102:181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2" table:number-rows-spanned="1" table:style-name="ce23">
            <text:p>57:12:0010102:185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2" table:number-rows-spanned="1" table:style-name="ce23">
            <text:p>57:12:0010102:29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2" table:number-rows-spanned="1" table:style-name="ce23">
            <text:p>57:12:0010102:3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2" table:number-rows-spanned="1" table:style-name="ce23">
            <text:p>57:12:0010102:443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2" table:number-rows-spanned="1" table:style-name="ce23">
            <text:p>57:12:0010102:47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2" table:number-rows-spanned="1" table:style-name="ce23">
            <text:p>57:12:0010102:79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2" table:number-rows-spanned="1" table:style-name="ce23">
            <text:p>57:12:0010102:973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2" table:number-rows-spanned="1" table:style-name="ce23">
            <text:p>57:12:0010201:10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2" table:number-rows-spanned="1" table:style-name="ce23">
            <text:p>57:12:0010201:16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2" table:number-rows-spanned="1" table:style-name="ce23">
            <text:p>57:12:0010201:243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2" table:number-rows-spanned="1" table:style-name="ce23">
            <text:p>57:12:0010201:9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2" table:number-rows-spanned="1" table:style-name="ce23">
            <text:p>57:12:0040101:1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2" table:number-rows-spanned="1" table:style-name="ce23">
            <text:p>57:14:0010206:3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2" table:number-rows-spanned="1" table:style-name="ce23">
            <text:p>57:14:0010206:33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2" table:number-rows-spanned="1" table:style-name="ce23">
            <text:p>57:16:0010201:14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2" table:number-rows-spanned="1" table:style-name="ce23">
            <text:p>57:16:0010201:16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2" table:number-rows-spanned="1" table:style-name="ce23">
            <text:p>57:16:0010201:17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2" table:number-rows-spanned="1" table:style-name="ce23">
            <text:p>57:16:0010201:1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number-columns-spanned="2" table:number-rows-spanned="1" table:style-name="ce23">
            <text:p>57:16:0010201:20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number-columns-spanned="2" table:number-rows-spanned="1" table:style-name="ce23">
            <text:p>57:16:0010201:21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number-columns-spanned="2" table:number-rows-spanned="1" table:style-name="ce23">
            <text:p>57:16:0010201:2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number-columns-spanned="2" table:number-rows-spanned="1" table:style-name="ce23">
            <text:p>57:16:0010201:44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number-columns-spanned="2" table:number-rows-spanned="1" table:style-name="ce23">
            <text:p>57:16:0010201:45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number-columns-spanned="2" table:number-rows-spanned="1" table:style-name="ce23">
            <text:p>57:16:0010201:46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number-columns-spanned="2" table:number-rows-spanned="1" table:style-name="ce23">
            <text:p>57:16:0010201:611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number-columns-spanned="2" table:number-rows-spanned="1" table:style-name="ce23">
            <text:p>57:17:0210101: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number-columns-spanned="2" table:number-rows-spanned="1" table:style-name="ce23">
            <text:p>57:18:0070207: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number-columns-spanned="2" table:number-rows-spanned="1" table:style-name="ce23">
            <text:p>57:18:0070403: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number-columns-spanned="2" table:number-rows-spanned="1" table:style-name="ce23">
            <text:p>57:18:0070601: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number-columns-spanned="2" table:number-rows-spanned="1" table:style-name="ce23">
            <text:p>57:18:0070601: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number-columns-spanned="2" table:number-rows-spanned="1" table:style-name="ce23">
            <text:p>57:18:0070602:1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number-columns-spanned="2" table:number-rows-spanned="1" table:style-name="ce23">
            <text:p>57:18:0170101:93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number-columns-spanned="2" table:number-rows-spanned="1" table:style-name="ce23">
            <text:p>57:18:0170201: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number-columns-spanned="2" table:number-rows-spanned="1" table:style-name="ce23">
            <text:p>57:18:0170401: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number-columns-spanned="2" table:number-rows-spanned="1" table:style-name="ce23">
            <text:p>57:18:0240101:5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number-columns-spanned="2" table:number-rows-spanned="1" table:style-name="ce23">
            <text:p>57:18:0370101:100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number-columns-spanned="2" table:number-rows-spanned="1" table:style-name="ce23">
            <text:p>57:18:0370101:10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number-columns-spanned="2" table:number-rows-spanned="1" table:style-name="ce23">
            <text:p>57:18:0370101:103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number-columns-spanned="2" table:number-rows-spanned="1" table:style-name="ce23">
            <text:p>57:18:0990101:11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number-columns-spanned="2" table:number-rows-spanned="1" table:style-name="ce23">
            <text:p>57:18:0990101:12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number-columns-spanned="2" table:number-rows-spanned="1" table:style-name="ce23">
            <text:p>57:18:0990101:12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number-columns-spanned="2" table:number-rows-spanned="1" table:style-name="ce23">
            <text:p>57:18:0990101:12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4" table:style-name="ce8">
            <text:p>84</text:p>
          </table:table-cell>
          <table:table-cell office:value-type="string" table:number-columns-spanned="2" table:number-rows-spanned="1" table:style-name="ce23">
            <text:p>57:18:0990101:130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5" table:style-name="ce8">
            <text:p>85</text:p>
          </table:table-cell>
          <table:table-cell office:value-type="string" table:number-columns-spanned="2" table:number-rows-spanned="1" table:style-name="ce23">
            <text:p>57:18:0990101:13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6" table:style-name="ce8">
            <text:p>86</text:p>
          </table:table-cell>
          <table:table-cell office:value-type="string" table:number-columns-spanned="2" table:number-rows-spanned="1" table:style-name="ce23">
            <text:p>57:18:0990101:136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7" table:style-name="ce8">
            <text:p>87</text:p>
          </table:table-cell>
          <table:table-cell office:value-type="string" table:number-columns-spanned="2" table:number-rows-spanned="1" table:style-name="ce23">
            <text:p>57:18:0990101:13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8" table:style-name="ce8">
            <text:p>88</text:p>
          </table:table-cell>
          <table:table-cell office:value-type="string" table:number-columns-spanned="2" table:number-rows-spanned="1" table:style-name="ce23">
            <text:p>57:18:0990101:13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9" table:style-name="ce8">
            <text:p>89</text:p>
          </table:table-cell>
          <table:table-cell office:value-type="string" table:number-columns-spanned="2" table:number-rows-spanned="1" table:style-name="ce23">
            <text:p>57:18:0990101:1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0" table:style-name="ce8">
            <text:p>90</text:p>
          </table:table-cell>
          <table:table-cell office:value-type="string" table:number-columns-spanned="2" table:number-rows-spanned="1" table:style-name="ce23">
            <text:p>57:18:0990101:140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1" table:style-name="ce8">
            <text:p>91</text:p>
          </table:table-cell>
          <table:table-cell office:value-type="string" table:number-columns-spanned="2" table:number-rows-spanned="1" table:style-name="ce23">
            <text:p>57:18:0990101:15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2" table:style-name="ce8">
            <text:p>92</text:p>
          </table:table-cell>
          <table:table-cell office:value-type="string" table:number-columns-spanned="2" table:number-rows-spanned="1" table:style-name="ce23">
            <text:p>57:18:0990101:150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3" table:style-name="ce8">
            <text:p>93</text:p>
          </table:table-cell>
          <table:table-cell office:value-type="string" table:number-columns-spanned="2" table:number-rows-spanned="1" table:style-name="ce23">
            <text:p>57:18:0990101:1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4" table:style-name="ce8">
            <text:p>94</text:p>
          </table:table-cell>
          <table:table-cell office:value-type="string" table:number-columns-spanned="2" table:number-rows-spanned="1" table:style-name="ce23">
            <text:p>57:18:0990101:21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5" table:style-name="ce8">
            <text:p>95</text:p>
          </table:table-cell>
          <table:table-cell office:value-type="string" table:number-columns-spanned="2" table:number-rows-spanned="1" table:style-name="ce23">
            <text:p>57:18:0990101:26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6" table:style-name="ce8">
            <text:p>96</text:p>
          </table:table-cell>
          <table:table-cell office:value-type="string" table:number-columns-spanned="2" table:number-rows-spanned="1" table:style-name="ce23">
            <text:p>57:18:0990101:323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7" table:style-name="ce8">
            <text:p>97</text:p>
          </table:table-cell>
          <table:table-cell office:value-type="string" table:number-columns-spanned="2" table:number-rows-spanned="1" table:style-name="ce23">
            <text:p>57:18:0990101:50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8" table:style-name="ce8">
            <text:p>98</text:p>
          </table:table-cell>
          <table:table-cell office:value-type="string" table:number-columns-spanned="2" table:number-rows-spanned="1" table:style-name="ce23">
            <text:p>57:18:0990101:51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9" table:style-name="ce8">
            <text:p>99</text:p>
          </table:table-cell>
          <table:table-cell office:value-type="string" table:number-columns-spanned="2" table:number-rows-spanned="1" table:style-name="ce23">
            <text:p>57:18:0990101:53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0" table:style-name="ce8">
            <text:p>100</text:p>
          </table:table-cell>
          <table:table-cell office:value-type="string" table:number-columns-spanned="2" table:number-rows-spanned="1" table:style-name="ce23">
            <text:p>57:18:0990101:5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1" table:style-name="ce8">
            <text:p>101</text:p>
          </table:table-cell>
          <table:table-cell office:value-type="string" table:number-columns-spanned="2" table:number-rows-spanned="1" table:style-name="ce23">
            <text:p>57:18:1040101:2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2" table:style-name="ce8">
            <text:p>102</text:p>
          </table:table-cell>
          <table:table-cell office:value-type="string" table:number-columns-spanned="2" table:number-rows-spanned="1" table:style-name="ce23">
            <text:p>57:18:1040101:3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3" table:style-name="ce8">
            <text:p>103</text:p>
          </table:table-cell>
          <table:table-cell office:value-type="string" table:number-columns-spanned="2" table:number-rows-spanned="1" table:style-name="ce23">
            <text:p>57:18:1110101:1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4" table:style-name="ce8">
            <text:p>104</text:p>
          </table:table-cell>
          <table:table-cell office:value-type="string" table:number-columns-spanned="2" table:number-rows-spanned="1" table:style-name="ce23">
            <text:p>57:18:1110101:2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5" table:style-name="ce8">
            <text:p>105</text:p>
          </table:table-cell>
          <table:table-cell office:value-type="string" table:number-columns-spanned="2" table:number-rows-spanned="1" table:style-name="ce23">
            <text:p>57:18:1110101:3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6" table:style-name="ce8">
            <text:p>106</text:p>
          </table:table-cell>
          <table:table-cell office:value-type="string" table:number-columns-spanned="2" table:number-rows-spanned="1" table:style-name="ce23">
            <text:p>57:18:1110101:35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7" table:style-name="ce8">
            <text:p>107</text:p>
          </table:table-cell>
          <table:table-cell office:value-type="string" table:number-columns-spanned="2" table:number-rows-spanned="1" table:style-name="ce23">
            <text:p>57:18:1110101:36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8" table:style-name="ce8">
            <text:p>108</text:p>
          </table:table-cell>
          <table:table-cell office:value-type="string" table:number-columns-spanned="2" table:number-rows-spanned="1" table:style-name="ce23">
            <text:p>57:18:1110101:45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9" table:style-name="ce8">
            <text:p>109</text:p>
          </table:table-cell>
          <table:table-cell office:value-type="string" table:number-columns-spanned="2" table:number-rows-spanned="1" table:style-name="ce23">
            <text:p>57:18:1110101:65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0" table:style-name="ce8">
            <text:p>110</text:p>
          </table:table-cell>
          <table:table-cell office:value-type="string" table:number-columns-spanned="2" table:number-rows-spanned="1" table:style-name="ce23">
            <text:p>57:18:1110101:85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1" table:style-name="ce8">
            <text:p>111</text:p>
          </table:table-cell>
          <table:table-cell office:value-type="string" table:number-columns-spanned="2" table:number-rows-spanned="1" table:style-name="ce23">
            <text:p>57:18:1110101:8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2" table:style-name="ce8">
            <text:p>112</text:p>
          </table:table-cell>
          <table:table-cell office:value-type="string" table:number-columns-spanned="2" table:number-rows-spanned="1" table:style-name="ce23">
            <text:p>57:18:1120101:6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3" table:style-name="ce8">
            <text:p>113</text:p>
          </table:table-cell>
          <table:table-cell office:value-type="string" table:number-columns-spanned="2" table:number-rows-spanned="1" table:style-name="ce23">
            <text:p>57:18:1170101: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4" table:style-name="ce8">
            <text:p>114</text:p>
          </table:table-cell>
          <table:table-cell office:value-type="string" table:number-columns-spanned="2" table:number-rows-spanned="1" table:style-name="ce23">
            <text:p>57:18:1180101:13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5" table:style-name="ce8">
            <text:p>115</text:p>
          </table:table-cell>
          <table:table-cell office:value-type="string" table:number-columns-spanned="2" table:number-rows-spanned="1" table:style-name="ce23">
            <text:p>57:18:1540101:1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6" table:style-name="ce8">
            <text:p>116</text:p>
          </table:table-cell>
          <table:table-cell office:value-type="string" table:number-columns-spanned="2" table:number-rows-spanned="1" table:style-name="ce23">
            <text:p>57:18:1620101:15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7" table:style-name="ce8">
            <text:p>117</text:p>
          </table:table-cell>
          <table:table-cell office:value-type="string" table:number-columns-spanned="2" table:number-rows-spanned="1" table:style-name="ce23">
            <text:p>57:18:1620101:17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8" table:style-name="ce8">
            <text:p>118</text:p>
          </table:table-cell>
          <table:table-cell office:value-type="string" table:number-columns-spanned="2" table:number-rows-spanned="1" table:style-name="ce23">
            <text:p>57:18:1620101:21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9" table:style-name="ce8">
            <text:p>119</text:p>
          </table:table-cell>
          <table:table-cell office:value-type="string" table:number-columns-spanned="2" table:number-rows-spanned="1" table:style-name="ce23">
            <text:p>57:18:1620101:7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0" table:style-name="ce8">
            <text:p>120</text:p>
          </table:table-cell>
          <table:table-cell office:value-type="string" table:number-columns-spanned="2" table:number-rows-spanned="1" table:style-name="ce23">
            <text:p>57:18:1630101:55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1" table:style-name="ce8">
            <text:p>121</text:p>
          </table:table-cell>
          <table:table-cell office:value-type="string" table:number-columns-spanned="2" table:number-rows-spanned="1" table:style-name="ce23">
            <text:p>57:18:1630101:70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3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2" table:style-name="ce8">
            <text:p>122</text:p>
          </table:table-cell>
          <table:table-cell office:value-type="string" table:number-columns-spanned="2" table:number-rows-spanned="1" table:style-name="ce23">
            <text:p>57:19:0010301:17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3" table:style-name="ce8">
            <text:p>123</text:p>
          </table:table-cell>
          <table:table-cell office:value-type="string" table:number-columns-spanned="2" table:number-rows-spanned="1" table:style-name="ce23">
            <text:p>57:19:0010301:173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4" table:style-name="ce8">
            <text:p>124</text:p>
          </table:table-cell>
          <table:table-cell office:value-type="string" table:number-columns-spanned="2" table:number-rows-spanned="1" table:style-name="ce23">
            <text:p>57:19:0010301:18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5" table:style-name="ce8">
            <text:p>125</text:p>
          </table:table-cell>
          <table:table-cell office:value-type="string" table:number-columns-spanned="2" table:number-rows-spanned="1" table:style-name="ce23">
            <text:p>57:19:0010301:35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6" table:style-name="ce8">
            <text:p>126</text:p>
          </table:table-cell>
          <table:table-cell office:value-type="string" table:number-columns-spanned="2" table:number-rows-spanned="1" table:style-name="ce23">
            <text:p>57:19:0010305:1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7" table:style-name="ce8">
            <text:p>127</text:p>
          </table:table-cell>
          <table:table-cell office:value-type="string" table:number-columns-spanned="2" table:number-rows-spanned="1" table:style-name="ce23">
            <text:p>57:22:0040303:84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8" table:style-name="ce8">
            <text:p>128</text:p>
          </table:table-cell>
          <table:table-cell office:value-type="string" table:number-columns-spanned="2" table:number-rows-spanned="1" table:style-name="ce23">
            <text:p>57:22:0170101:4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9" table:style-name="ce8">
            <text:p>129</text:p>
          </table:table-cell>
          <table:table-cell office:value-type="string" table:number-columns-spanned="2" table:number-rows-spanned="1" table:style-name="ce23">
            <text:p>57:22:0850102:51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0" table:style-name="ce8">
            <text:p>130</text:p>
          </table:table-cell>
          <table:table-cell office:value-type="string" table:number-columns-spanned="2" table:number-rows-spanned="1" table:style-name="ce23">
            <text:p>57:23:1010202:61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1" table:style-name="ce8">
            <text:p>131</text:p>
          </table:table-cell>
          <table:table-cell office:value-type="string" table:number-columns-spanned="2" table:number-rows-spanned="1" table:style-name="ce23">
            <text:p>57:25:0030741:2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2" table:style-name="ce8">
            <text:p>132</text:p>
          </table:table-cell>
          <table:table-cell office:value-type="string" table:number-columns-spanned="2" table:number-rows-spanned="1" table:style-name="ce23">
            <text:p>57:25:0030954:1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3" table:style-name="ce8">
            <text:p>133</text:p>
          </table:table-cell>
          <table:table-cell office:value-type="string" table:number-columns-spanned="2" table:number-rows-spanned="1" table:style-name="ce23">
            <text:p>57:25:0031201:41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4" table:style-name="ce8">
            <text:p>134</text:p>
          </table:table-cell>
          <table:table-cell office:value-type="string" table:number-columns-spanned="2" table:number-rows-spanned="1" table:style-name="ce23">
            <text:p>57:25:0040222:7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5" table:style-name="ce8">
            <text:p>135</text:p>
          </table:table-cell>
          <table:table-cell office:value-type="string" table:number-columns-spanned="2" table:number-rows-spanned="1" table:style-name="ce23">
            <text:p>57:26:0000000:1127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6" table:style-name="ce8">
            <text:p>136</text:p>
          </table:table-cell>
          <table:table-cell office:value-type="string" table:number-columns-spanned="2" table:number-rows-spanned="1" table:style-name="ce23">
            <text:p>57:26:0000000:114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7" table:style-name="ce8">
            <text:p>137</text:p>
          </table:table-cell>
          <table:table-cell office:value-type="string" table:number-columns-spanned="2" table:number-rows-spanned="1" table:style-name="ce23">
            <text:p>57:26:0000000:116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8" table:style-name="ce8">
            <text:p>138</text:p>
          </table:table-cell>
          <table:table-cell office:value-type="string" table:number-columns-spanned="2" table:number-rows-spanned="1" table:style-name="ce23">
            <text:p>57:26:0000000:1172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9" table:style-name="ce8">
            <text:p>139</text:p>
          </table:table-cell>
          <table:table-cell office:value-type="string" table:number-columns-spanned="2" table:number-rows-spanned="1" table:style-name="ce23">
            <text:p>57:26:0010113:1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0" table:style-name="ce8">
            <text:p>140</text:p>
          </table:table-cell>
          <table:table-cell office:value-type="string" table:number-columns-spanned="2" table:number-rows-spanned="1" table:style-name="ce23">
            <text:p>57:26:0010404:264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1" table:style-name="ce8">
            <text:p>141</text:p>
          </table:table-cell>
          <table:table-cell office:value-type="string" table:number-columns-spanned="2" table:number-rows-spanned="1" table:style-name="ce23">
            <text:p>57:26:0010404:26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2" table:style-name="ce8">
            <text:p>142</text:p>
          </table:table-cell>
          <table:table-cell office:value-type="string" table:number-columns-spanned="2" table:number-rows-spanned="1" table:style-name="ce23">
            <text:p>57:26:0010410:1255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3" table:style-name="ce8">
            <text:p>143</text:p>
          </table:table-cell>
          <table:table-cell office:value-type="string" table:number-columns-spanned="2" table:number-rows-spanned="1" table:style-name="ce23">
            <text:p>57:26:0010410:13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4" table:style-name="ce8">
            <text:p>144</text:p>
          </table:table-cell>
          <table:table-cell office:value-type="string" table:number-columns-spanned="2" table:number-rows-spanned="1" table:style-name="ce23">
            <text:p>57:26:0010410:149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5" table:style-name="ce8">
            <text:p>145</text:p>
          </table:table-cell>
          <table:table-cell office:value-type="string" table:number-columns-spanned="2" table:number-rows-spanned="1" table:style-name="ce23">
            <text:p>57:26:0010410:1553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6" table:style-name="ce8">
            <text:p>146</text:p>
          </table:table-cell>
          <table:table-cell office:value-type="string" table:number-columns-spanned="2" table:number-rows-spanned="1" table:style-name="ce23">
            <text:p>57:26:0010411:50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7" table:style-name="ce8">
            <text:p>147</text:p>
          </table:table-cell>
          <table:table-cell office:value-type="string" table:number-columns-spanned="2" table:number-rows-spanned="1" table:style-name="ce23">
            <text:p>57:26:0010411:76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8" table:style-name="ce8">
            <text:p>148</text:p>
          </table:table-cell>
          <table:table-cell office:value-type="string" table:number-columns-spanned="2" table:number-rows-spanned="1" table:style-name="ce23">
            <text:p>57:26:0010413:128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9" table:style-name="ce8">
            <text:p>149</text:p>
          </table:table-cell>
          <table:table-cell office:value-type="string" table:number-columns-spanned="2" table:number-rows-spanned="1" table:style-name="ce23">
            <text:p>57:26:0010801:1</text:p>
          </table:table-cell>
          <table:covered-table-cell/>
          <table:table-cell office:value-type="string" table:style-name="ce7">
            <text:p>27.08.2026</text:p>
          </table:table-cell>
          <table:table-cell office:value-type="string" table:style-name="ce7">
            <text:p>24.08.2026</text:p>
          </table:table-cell>
          <table:table-cell table:style-name="ce3"/>
          <table:table-cell table:number-columns-repeated="16378"/>
        </table:table-row>
        <table:table-row table:style-name="ro7">
          <table:table-cell office:value-type="string" table:number-columns-spanned="3" table:number-rows-spanned="1" table:style-name="ce15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0">
            <text:p>676D02C160B4D64D79541E1516687AEB30A87C99F45CDA080508618F1E297EC91D4F5B1284D343192BD80C5DCEA004E69426B36D630C541EF7798E3A2500C0C7</text:p>
          </table:table-cell>
          <table:covered-table-cell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21">
            <text:p>Директор</text:p>
          </table:table-cell>
          <table:covered-table-cell/>
          <table:table-cell table:number-columns-spanned="2" table:number-rows-spanned="1" table:style-name="ce22"/>
          <table:covered-table-cell/>
          <table:table-cell office:value-type="string" table:style-name="ce10">
            <text:p>Подрезов Сергей Николаевич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1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1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1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1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ce3"/>
          <table:table-cell table:number-columns-repeated="16378"/>
        </table:table-row>
        <table:table-row table:number-rows-repeated="104833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9-08T09:27:41Z</dc:date>
    <meta:editing-cycles>7</meta:editing-cycles>
    <meta:editing-duration>PT1550S</meta:editing-duration>
  </office:meta>
</office:document-meta>
</file>