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402</text:p>
          </table:table-cell>
          <table:table-cell table:number-columns-repeated="4" table:style-name="ce1"/>
          <table:table-cell office:value-type="string" table:style-name="ce2">
            <text:p>03.09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6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6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5" table:style-name="ce4">
            <text:p>25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61" table:style-name="ce4">
            <text:p>61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03:0000000:619</text:p>
          </table:table-cell>
          <table:covered-table-cell/>
          <table:table-cell office:value-type="float" office:value="9668043" table:style-name="ce4">
            <text:p>9668043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03:0040301:202</text:p>
          </table:table-cell>
          <table:covered-table-cell/>
          <table:table-cell office:value-type="float" office:value="786484" table:style-name="ce4">
            <text:p>786484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03:0000000:620</text:p>
          </table:table-cell>
          <table:covered-table-cell/>
          <table:table-cell office:value-type="float" office:value="9668043" table:style-name="ce4">
            <text:p>9668043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03:0040301:203</text:p>
          </table:table-cell>
          <table:covered-table-cell/>
          <table:table-cell office:value-type="float" office:value="786484" table:style-name="ce4">
            <text:p>786484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25:0000000:7390</text:p>
          </table:table-cell>
          <table:covered-table-cell/>
          <table:table-cell office:value-type="float" office:value="5463992.04" table:style-name="ce4">
            <text:p>5463992,04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14:0610101:243</text:p>
          </table:table-cell>
          <table:covered-table-cell/>
          <table:table-cell office:value-type="float" office:value="5800536" table:style-name="ce4">
            <text:p>5800536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25:0020315:68</text:p>
          </table:table-cell>
          <table:covered-table-cell/>
          <table:table-cell office:value-type="float" office:value="283178055.33999997" table:style-name="ce4">
            <text:p>283178055,3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25:0030973:27</text:p>
          </table:table-cell>
          <table:covered-table-cell/>
          <table:table-cell office:value-type="float" office:value="2369392.81" table:style-name="ce4">
            <text:p>2369392,81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18:1360101:1252</text:p>
          </table:table-cell>
          <table:covered-table-cell/>
          <table:table-cell office:value-type="float" office:value="706180.02" table:style-name="ce4">
            <text:p>706180,02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08:0420101:145</text:p>
          </table:table-cell>
          <table:covered-table-cell/>
          <table:table-cell office:value-type="float" office:value="484367.07" table:style-name="ce4">
            <text:p>484367,07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15:1070101:413</text:p>
          </table:table-cell>
          <table:covered-table-cell/>
          <table:table-cell office:value-type="float" office:value="470802.71" table:style-name="ce4">
            <text:p>470802,71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10:1330102:1103</text:p>
          </table:table-cell>
          <table:covered-table-cell/>
          <table:table-cell office:value-type="float" office:value="741781.89" table:style-name="ce4">
            <text:p>741781,89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10:0020401:1082</text:p>
          </table:table-cell>
          <table:covered-table-cell/>
          <table:table-cell office:value-type="float" office:value="523211.89" table:style-name="ce4">
            <text:p>523211,89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25:0030524:160</text:p>
          </table:table-cell>
          <table:covered-table-cell/>
          <table:table-cell office:value-type="float" office:value="1212838.24" table:style-name="ce4">
            <text:p>1212838,24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07:0030201:520</text:p>
          </table:table-cell>
          <table:covered-table-cell/>
          <table:table-cell office:value-type="float" office:value="522392.14" table:style-name="ce4">
            <text:p>522392,14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11:1300101:211</text:p>
          </table:table-cell>
          <table:covered-table-cell/>
          <table:table-cell office:value-type="float" office:value="650470.30000000005" table:style-name="ce4">
            <text:p>650470,3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10:1250101:2444</text:p>
          </table:table-cell>
          <table:covered-table-cell/>
          <table:table-cell office:value-type="float" office:value="507531.95" table:style-name="ce4">
            <text:p>507531,95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26:0010410:1570</text:p>
          </table:table-cell>
          <table:covered-table-cell/>
          <table:table-cell office:value-type="float" office:value="93185.5" table:style-name="ce4">
            <text:p>93185,5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10:0040101:12018</text:p>
          </table:table-cell>
          <table:covered-table-cell/>
          <table:table-cell office:value-type="float" office:value="137779.54999999999" table:style-name="ce4">
            <text:p>137779,55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25:0021533:3196</text:p>
          </table:table-cell>
          <table:covered-table-cell/>
          <table:table-cell office:value-type="float" office:value="349326.84" table:style-name="ce4">
            <text:p>349326,84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8">
            <text:p>57:25:0040321:2810</text:p>
          </table:table-cell>
          <table:covered-table-cell/>
          <table:table-cell office:value-type="float" office:value="123451.08" table:style-name="ce4">
            <text:p>123451,08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8">
            <text:p>57:25:0010726:794</text:p>
          </table:table-cell>
          <table:covered-table-cell/>
          <table:table-cell office:value-type="float" office:value="336798.06" table:style-name="ce4">
            <text:p>336798,06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2" table:number-rows-spanned="1" table:style-name="ce8">
            <text:p>57:10:0040101:12019</text:p>
          </table:table-cell>
          <table:covered-table-cell/>
          <table:table-cell office:value-type="float" office:value="401941.14" table:style-name="ce4">
            <text:p>401941,14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2" table:number-rows-spanned="1" table:style-name="ce8">
            <text:p>57:13:0810101:1220</text:p>
          </table:table-cell>
          <table:covered-table-cell/>
          <table:table-cell office:value-type="float" office:value="430884" table:style-name="ce4">
            <text:p>430884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2" table:number-rows-spanned="1" table:style-name="ce8">
            <text:p>57:25:0020156:1279</text:p>
          </table:table-cell>
          <table:covered-table-cell/>
          <table:table-cell office:value-type="float" office:value="161427.18" table:style-name="ce4">
            <text:p>161427,18</text:p>
          </table:table-cell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06:1620101:25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26:0000000:156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07:0050131:187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23:0740101:123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10:0030801:7261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25:0030929:739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07:0510101:47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25:0030929:581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07:0510101:86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10:2500101:1099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10:0000000:535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02:0930101:401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21:0000000:434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25:0030717:380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01:0010211:188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15:1000101:235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10:1910104:1216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25:0020205:236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25:0021304:242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11:2620101:231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19:0010304:116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27:0020504:98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16:0060101:212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24:0010105:334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25:0010707:962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03:0040216:92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25:0021516:22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25:0040305:3884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25:0010408:502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01:0010211:233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07:1260101:129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27:0020421:408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07:0550101:701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27:0010407:297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10:0920101:1135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10:2490101:784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25:0020143:29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21:0010202:85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25:0030727:23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11:2620101:83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08:0000000:362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07:0550101:394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10:1120101:241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07:0050129:112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10:0860301:221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25:0021315:616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07:0050129:121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25:0040309:406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8">
            <text:p>57:01:1420101:53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8">
            <text:p>57:07:0050129:120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8">
            <text:p>57:10:1260101:567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8">
            <text:p>57:07:0040401:307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8">
            <text:p>57:25:0030731:47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8">
            <text:p>57:08:0070101:353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4">
            <text:p>55</text:p>
          </table:table-cell>
          <table:table-cell office:value-type="string" table:number-columns-spanned="3" table:number-rows-spanned="1" table:style-name="ce8">
            <text:p>57:11:2620101:105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4">
            <text:p>56</text:p>
          </table:table-cell>
          <table:table-cell office:value-type="string" table:number-columns-spanned="3" table:number-rows-spanned="1" table:style-name="ce8">
            <text:p>57:19:0010304:210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4">
            <text:p>57</text:p>
          </table:table-cell>
          <table:table-cell office:value-type="string" table:number-columns-spanned="3" table:number-rows-spanned="1" table:style-name="ce8">
            <text:p>57:21:0010202:100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4">
            <text:p>58</text:p>
          </table:table-cell>
          <table:table-cell office:value-type="string" table:number-columns-spanned="3" table:number-rows-spanned="1" table:style-name="ce8">
            <text:p>57:11:2620101:106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4">
            <text:p>59</text:p>
          </table:table-cell>
          <table:table-cell office:value-type="string" table:number-columns-spanned="3" table:number-rows-spanned="1" table:style-name="ce8">
            <text:p>57:19:0010304:211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4">
            <text:p>60</text:p>
          </table:table-cell>
          <table:table-cell office:value-type="string" table:number-columns-spanned="3" table:number-rows-spanned="1" table:style-name="ce8">
            <text:p>57:21:0010202:79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4">
            <text:p>61</text:p>
          </table:table-cell>
          <table:table-cell office:value-type="string" table:number-columns-spanned="3" table:number-rows-spanned="1" table:style-name="ce8">
            <text:p>57:21:0010202:87</text:p>
          </table:table-cell>
          <table:covered-table-cell table:number-columns-repeated="2"/>
          <table:table-cell office:value-type="string" table:number-columns-spanned="2" table:number-rows-spanned="1" table:style-name="ce8">
            <text:p>21.08.2026</text:p>
          </table:table-cell>
          <table:covered-table-cell/>
          <table:table-cell office:value-type="string" table:style-name="ce4">
            <text:p>19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4">
            <text:p>7A371AAA3A5934EC417A6182E7BD3C4D4132F615EDD2B69F2EB8A8E051A2ABBA587A61ED4E75B288415013BFA86324FDAF4DD3F865D886FB22E3B93A1299DEFF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5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6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6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70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9-03T11:45:26Z</meta:creation-date>
    <dc:date>2026-09-03T12:17:36Z</dc:date>
    <meta:user-defined meta:name="AppVersion">3.1</meta:user-defined>
  </office:meta>
</office:document-meta>
</file>