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9.75pt" style:use-optimal-row-height="false" fo:break-before="auto"/>
    </style:style>
    <style:style style:name="ro3" style:family="table-row">
      <style:table-row-properties style:row-height="49.5pt" style:use-optimal-row-height="false" fo:break-before="auto"/>
    </style:style>
    <style:style style:name="ro4" style:family="table-row">
      <style:table-row-properties style:row-height="57pt" style:use-optimal-row-height="true" fo:break-before="auto"/>
    </style:style>
    <style:style style:name="ro5" style:family="table-row">
      <style:table-row-properties style:row-height="42pt" style:use-optimal-row-height="false" fo:break-before="auto"/>
    </style:style>
    <style:style style:name="ro6" style:family="table-row">
      <style:table-row-properties style:row-height="42.75pt" style:use-optimal-row-height="true" fo:break-before="auto"/>
    </style:style>
    <style:style style:name="ro7" style:family="table-row">
      <style:table-row-properties style:row-height="63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0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401</text:p>
          </table:table-cell>
          <table:table-cell table:number-columns-repeated="4" table:style-name="ce2"/>
          <table:table-cell office:value-type="string" table:style-name="ce4">
            <text:p>03.09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66" table:style-name="ce6">
            <text:p>66</text:p>
          </table:table-cell>
          <table:table-cell table:number-columns-repeated="16377"/>
        </table:table-row>
        <table:table-row table:style-name="ro3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57" table:style-name="ce6">
            <text:p>57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4">
            <text:p>Кадастровый номер</text:p>
          </table:table-cell>
          <table:covered-table-cell/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21">
            <text:p>57:04:0000000:13</text:p>
          </table:table-cell>
          <table:covered-table-cell/>
          <table:table-cell office:value-type="float" office:value="42.85" table:style-name="ce6">
            <text:p>42,8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21">
            <text:p>57:04:0000000:14</text:p>
          </table:table-cell>
          <table:covered-table-cell/>
          <table:table-cell office:value-type="float" office:value="28323.85" table:style-name="ce6">
            <text:p>28323,8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21">
            <text:p>57:04:0000000:75</text:p>
          </table:table-cell>
          <table:covered-table-cell/>
          <table:table-cell office:value-type="float" office:value="376.29" table:style-name="ce6">
            <text:p>376,29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21">
            <text:p>57:04:0220101:179</text:p>
          </table:table-cell>
          <table:covered-table-cell/>
          <table:table-cell office:value-type="float" office:value="414.83" table:style-name="ce6">
            <text:p>414,83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21">
            <text:p>57:04:0220101:180</text:p>
          </table:table-cell>
          <table:covered-table-cell/>
          <table:table-cell office:value-type="float" office:value="1595.5" table:style-name="ce6">
            <text:p>1595,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21">
            <text:p>57:04:0220101:181</text:p>
          </table:table-cell>
          <table:covered-table-cell/>
          <table:table-cell office:value-type="float" office:value="31.91" table:style-name="ce6">
            <text:p>31,91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21">
            <text:p>57:05:0530101:381</text:p>
          </table:table-cell>
          <table:covered-table-cell/>
          <table:table-cell office:value-type="float" office:value="320.39999999999998" table:style-name="ce6">
            <text:p>320,4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21">
            <text:p>57:06:0000000:152</text:p>
          </table:table-cell>
          <table:covered-table-cell/>
          <table:table-cell office:value-type="float" office:value="58027263.920000002" table:style-name="ce6">
            <text:p>58027263,92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21">
            <text:p>57:08:0380101:22</text:p>
          </table:table-cell>
          <table:covered-table-cell/>
          <table:table-cell office:value-type="float" office:value="93687" table:style-name="ce6">
            <text:p>93687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21">
            <text:p>57:09:0390101:476</text:p>
          </table:table-cell>
          <table:covered-table-cell/>
          <table:table-cell office:value-type="float" office:value="332260" table:style-name="ce6">
            <text:p>33226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21">
            <text:p>57:10:0020201:225</text:p>
          </table:table-cell>
          <table:covered-table-cell/>
          <table:table-cell office:value-type="float" office:value="247790" table:style-name="ce6">
            <text:p>24779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21">
            <text:p>57:10:0020201:226</text:p>
          </table:table-cell>
          <table:covered-table-cell/>
          <table:table-cell office:value-type="float" office:value="247790" table:style-name="ce6">
            <text:p>24779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21">
            <text:p>57:10:0020401:1033</text:p>
          </table:table-cell>
          <table:covered-table-cell/>
          <table:table-cell office:value-type="float" office:value="233002.2" table:style-name="ce6">
            <text:p>233002,2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21">
            <text:p>57:10:0040801:859</text:p>
          </table:table-cell>
          <table:covered-table-cell/>
          <table:table-cell office:value-type="float" office:value="81780.149999999994" table:style-name="ce6">
            <text:p>81780,1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21">
            <text:p>57:10:1580101:526</text:p>
          </table:table-cell>
          <table:covered-table-cell/>
          <table:table-cell office:value-type="float" office:value="285707.57" table:style-name="ce6">
            <text:p>285707,57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21">
            <text:p>57:10:1910104:1224</text:p>
          </table:table-cell>
          <table:covered-table-cell/>
          <table:table-cell office:value-type="float" office:value="24976.12" table:style-name="ce6">
            <text:p>24976,12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21">
            <text:p>57:10:2020101:1696</text:p>
          </table:table-cell>
          <table:covered-table-cell/>
          <table:table-cell office:value-type="float" office:value="57304.26" table:style-name="ce6">
            <text:p>57304,26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21">
            <text:p>57:11:0040701:213</text:p>
          </table:table-cell>
          <table:covered-table-cell/>
          <table:table-cell office:value-type="float" office:value="47905" table:style-name="ce6">
            <text:p>4790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21">
            <text:p>57:11:1310101:31</text:p>
          </table:table-cell>
          <table:covered-table-cell/>
          <table:table-cell office:value-type="float" office:value="321344" table:style-name="ce6">
            <text:p>321344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2" table:number-rows-spanned="1" table:style-name="ce21">
            <text:p>57:11:2620101:232</text:p>
          </table:table-cell>
          <table:covered-table-cell/>
          <table:table-cell office:value-type="float" office:value="122265" table:style-name="ce6">
            <text:p>12226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2" table:number-rows-spanned="1" table:style-name="ce21">
            <text:p>57:11:2620101:233</text:p>
          </table:table-cell>
          <table:covered-table-cell/>
          <table:table-cell office:value-type="float" office:value="122265" table:style-name="ce6">
            <text:p>12226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2" table:number-rows-spanned="1" table:style-name="ce21">
            <text:p>57:14:0040103:94</text:p>
          </table:table-cell>
          <table:covered-table-cell/>
          <table:table-cell office:value-type="float" office:value="680064" table:style-name="ce6">
            <text:p>680064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2" table:number-rows-spanned="1" table:style-name="ce21">
            <text:p>57:14:0040103:95</text:p>
          </table:table-cell>
          <table:covered-table-cell/>
          <table:table-cell office:value-type="float" office:value="1951172.1" table:style-name="ce6">
            <text:p>1951172,1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2" table:number-rows-spanned="1" table:style-name="ce21">
            <text:p>57:14:1320101:14</text:p>
          </table:table-cell>
          <table:covered-table-cell/>
          <table:table-cell office:value-type="float" office:value="224688" table:style-name="ce6">
            <text:p>224688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2" table:number-rows-spanned="1" table:style-name="ce21">
            <text:p>57:15:0010401:21</text:p>
          </table:table-cell>
          <table:covered-table-cell/>
          <table:table-cell office:value-type="float" office:value="8800247.5" table:style-name="ce6">
            <text:p>8800247,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2" table:number-rows-spanned="1" table:style-name="ce21">
            <text:p>57:15:0010401:244</text:p>
          </table:table-cell>
          <table:covered-table-cell/>
          <table:table-cell office:value-type="float" office:value="440000" table:style-name="ce6">
            <text:p>44000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2" table:number-rows-spanned="1" table:style-name="ce21">
            <text:p>57:15:0010401:245</text:p>
          </table:table-cell>
          <table:covered-table-cell/>
          <table:table-cell office:value-type="float" office:value="440000" table:style-name="ce6">
            <text:p>44000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2" table:number-rows-spanned="1" table:style-name="ce21">
            <text:p>57:15:0030101:552</text:p>
          </table:table-cell>
          <table:covered-table-cell/>
          <table:table-cell office:value-type="float" office:value="291180" table:style-name="ce6">
            <text:p>29118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2" table:number-rows-spanned="1" table:style-name="ce21">
            <text:p>57:15:0040401:336</text:p>
          </table:table-cell>
          <table:covered-table-cell/>
          <table:table-cell office:value-type="float" office:value="330500" table:style-name="ce6">
            <text:p>33050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2" table:number-rows-spanned="1" table:style-name="ce21">
            <text:p>57:15:0660101:503</text:p>
          </table:table-cell>
          <table:covered-table-cell/>
          <table:table-cell office:value-type="float" office:value="323650" table:style-name="ce6">
            <text:p>32365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2" table:number-rows-spanned="1" table:style-name="ce21">
            <text:p>57:15:0660101:504</text:p>
          </table:table-cell>
          <table:covered-table-cell/>
          <table:table-cell office:value-type="float" office:value="340700" table:style-name="ce6">
            <text:p>34070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2" table:number-rows-spanned="1" table:style-name="ce21">
            <text:p>57:15:0660101:505</text:p>
          </table:table-cell>
          <table:covered-table-cell/>
          <table:table-cell office:value-type="float" office:value="337300" table:style-name="ce6">
            <text:p>33730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2" table:number-rows-spanned="1" table:style-name="ce21">
            <text:p>57:15:0660101:506</text:p>
          </table:table-cell>
          <table:covered-table-cell/>
          <table:table-cell office:value-type="float" office:value="337300" table:style-name="ce6">
            <text:p>33730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2" table:number-rows-spanned="1" table:style-name="ce21">
            <text:p>57:15:0660101:507</text:p>
          </table:table-cell>
          <table:covered-table-cell/>
          <table:table-cell office:value-type="float" office:value="327050" table:style-name="ce6">
            <text:p>32705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2" table:number-rows-spanned="1" table:style-name="ce21">
            <text:p>57:15:0660101:508</text:p>
          </table:table-cell>
          <table:covered-table-cell/>
          <table:table-cell office:value-type="float" office:value="340700" table:style-name="ce6">
            <text:p>34070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2" table:number-rows-spanned="1" table:style-name="ce21">
            <text:p>57:15:1000101:4</text:p>
          </table:table-cell>
          <table:covered-table-cell/>
          <table:table-cell office:value-type="float" office:value="336559.45" table:style-name="ce6">
            <text:p>336559,4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2" table:number-rows-spanned="1" table:style-name="ce21">
            <text:p>57:18:0000000:1229</text:p>
          </table:table-cell>
          <table:covered-table-cell/>
          <table:table-cell office:value-type="float" office:value="86253.48" table:style-name="ce6">
            <text:p>86253,48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2" table:number-rows-spanned="1" table:style-name="ce21">
            <text:p>57:18:0000000:1331</text:p>
          </table:table-cell>
          <table:covered-table-cell/>
          <table:table-cell office:value-type="float" office:value="16430" table:style-name="ce6">
            <text:p>1643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2" table:number-rows-spanned="1" table:style-name="ce21">
            <text:p>57:18:0000000:146</text:p>
          </table:table-cell>
          <table:covered-table-cell/>
          <table:table-cell office:value-type="float" office:value="114.03" table:style-name="ce6">
            <text:p>114,03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2" table:number-rows-spanned="1" table:style-name="ce21">
            <text:p>57:18:0000000:147</text:p>
          </table:table-cell>
          <table:covered-table-cell/>
          <table:table-cell office:value-type="float" office:value="35045.22" table:style-name="ce6">
            <text:p>35045,22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2" table:number-rows-spanned="1" table:style-name="ce21">
            <text:p>57:18:0000000:148</text:p>
          </table:table-cell>
          <table:covered-table-cell/>
          <table:table-cell office:value-type="float" office:value="109278.75" table:style-name="ce6">
            <text:p>109278,7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2" table:number-rows-spanned="1" table:style-name="ce21">
            <text:p>57:18:0020101:691</text:p>
          </table:table-cell>
          <table:covered-table-cell/>
          <table:table-cell office:value-type="float" office:value="53" table:style-name="ce6">
            <text:p>53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2" table:number-rows-spanned="1" table:style-name="ce21">
            <text:p>57:18:0500301:158</text:p>
          </table:table-cell>
          <table:covered-table-cell/>
          <table:table-cell office:value-type="float" office:value="126984.96000000001" table:style-name="ce6">
            <text:p>126984,96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2" table:number-rows-spanned="1" table:style-name="ce21">
            <text:p>57:18:1040101:232</text:p>
          </table:table-cell>
          <table:covered-table-cell/>
          <table:table-cell office:value-type="float" office:value="63.7" table:style-name="ce6">
            <text:p>63,7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2" table:number-rows-spanned="1" table:style-name="ce21">
            <text:p>57:18:1040101:233</text:p>
          </table:table-cell>
          <table:covered-table-cell/>
          <table:table-cell office:value-type="float" office:value="1815.45" table:style-name="ce6">
            <text:p>1815,4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2" table:number-rows-spanned="1" table:style-name="ce21">
            <text:p>57:18:1060101:257</text:p>
          </table:table-cell>
          <table:covered-table-cell/>
          <table:table-cell office:value-type="float" office:value="130265.52" table:style-name="ce6">
            <text:p>130265,52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2" table:number-rows-spanned="1" table:style-name="ce21">
            <text:p>57:18:1430101:280</text:p>
          </table:table-cell>
          <table:covered-table-cell/>
          <table:table-cell office:value-type="float" office:value="141061.79999999999" table:style-name="ce6">
            <text:p>141061,8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2" table:number-rows-spanned="1" table:style-name="ce21">
            <text:p>57:19:0010304:460</text:p>
          </table:table-cell>
          <table:covered-table-cell/>
          <table:table-cell office:value-type="float" office:value="523407.22" table:style-name="ce6">
            <text:p>523407,22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2" table:number-rows-spanned="1" table:style-name="ce21">
            <text:p>57:19:0050301:639</text:p>
          </table:table-cell>
          <table:covered-table-cell/>
          <table:table-cell office:value-type="float" office:value="228303.84" table:style-name="ce6">
            <text:p>228303,84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2" table:number-rows-spanned="1" table:style-name="ce21">
            <text:p>57:19:1360101:48</text:p>
          </table:table-cell>
          <table:covered-table-cell/>
          <table:table-cell office:value-type="float" office:value="318865.25" table:style-name="ce6">
            <text:p>318865,2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2" table:number-rows-spanned="1" table:style-name="ce21">
            <text:p>57:21:0010202:235</text:p>
          </table:table-cell>
          <table:covered-table-cell/>
          <table:table-cell office:value-type="float" office:value="63155.28" table:style-name="ce6">
            <text:p>63155,28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2" table:number-rows-spanned="1" table:style-name="ce21">
            <text:p>57:21:0020501:24</text:p>
          </table:table-cell>
          <table:covered-table-cell/>
          <table:table-cell office:value-type="float" office:value="7214557.9800000004" table:style-name="ce6">
            <text:p>7214557,98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2" table:number-rows-spanned="1" table:style-name="ce21">
            <text:p>57:21:0020501:244</text:p>
          </table:table-cell>
          <table:covered-table-cell/>
          <table:table-cell office:value-type="float" office:value="1545750" table:style-name="ce6">
            <text:p>154575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2" table:number-rows-spanned="1" table:style-name="ce21">
            <text:p>57:21:0020501:245</text:p>
          </table:table-cell>
          <table:covered-table-cell/>
          <table:table-cell office:value-type="float" office:value="515250" table:style-name="ce6">
            <text:p>51525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2" table:number-rows-spanned="1" table:style-name="ce21">
            <text:p>57:22:0850102:168</text:p>
          </table:table-cell>
          <table:covered-table-cell/>
          <table:table-cell office:value-type="float" office:value="90510" table:style-name="ce6">
            <text:p>90510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2" table:number-rows-spanned="1" table:style-name="ce21">
            <text:p>57:23:0000000:1475</text:p>
          </table:table-cell>
          <table:covered-table-cell/>
          <table:table-cell office:value-type="float" office:value="523446.88" table:style-name="ce6">
            <text:p>523446,88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2" table:number-rows-spanned="1" table:style-name="ce21">
            <text:p>57:23:0000000:36</text:p>
          </table:table-cell>
          <table:covered-table-cell/>
          <table:table-cell office:value-type="float" office:value="4897315.0999999996" table:style-name="ce6">
            <text:p>4897315,1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2" table:number-rows-spanned="1" table:style-name="ce21">
            <text:p>57:25:0021556:1445</text:p>
          </table:table-cell>
          <table:covered-table-cell/>
          <table:table-cell office:value-type="float" office:value="662872.76" table:style-name="ce6">
            <text:p>662872,76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2" table:number-rows-spanned="1" table:style-name="ce21">
            <text:p>57:25:0021556:1446</text:p>
          </table:table-cell>
          <table:covered-table-cell/>
          <table:table-cell office:value-type="float" office:value="811466.1" table:style-name="ce6">
            <text:p>811466,1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2" table:number-rows-spanned="1" table:style-name="ce21">
            <text:p>57:25:0021556:1447</text:p>
          </table:table-cell>
          <table:covered-table-cell/>
          <table:table-cell office:value-type="float" office:value="814306.04" table:style-name="ce6">
            <text:p>814306,04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2" table:number-rows-spanned="1" table:style-name="ce21">
            <text:p>57:25:0031110:35</text:p>
          </table:table-cell>
          <table:covered-table-cell/>
          <table:table-cell office:value-type="float" office:value="112269.44" table:style-name="ce6">
            <text:p>112269,44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2" table:number-rows-spanned="1" table:style-name="ce21">
            <text:p>57:25:0040408:3707</text:p>
          </table:table-cell>
          <table:covered-table-cell/>
          <table:table-cell office:value-type="float" office:value="655277.43000000005" table:style-name="ce6">
            <text:p>655277,43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2" table:number-rows-spanned="1" table:style-name="ce21">
            <text:p>57:25:0040408:3708</text:p>
          </table:table-cell>
          <table:covered-table-cell/>
          <table:table-cell office:value-type="float" office:value="515152.19" table:style-name="ce6">
            <text:p>515152,19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2" table:number-rows-spanned="1" table:style-name="ce21">
            <text:p>57:26:0010201:57</text:p>
          </table:table-cell>
          <table:covered-table-cell/>
          <table:table-cell office:value-type="float" office:value="402512.88" table:style-name="ce6">
            <text:p>402512,88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2" table:number-rows-spanned="1" table:style-name="ce21">
            <text:p>57:26:0010330:452</text:p>
          </table:table-cell>
          <table:covered-table-cell/>
          <table:table-cell office:value-type="float" office:value="29867.5" table:style-name="ce6">
            <text:p>29867,5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2" table:number-rows-spanned="1" table:style-name="ce21">
            <text:p>57:27:0020309:1</text:p>
          </table:table-cell>
          <table:covered-table-cell/>
          <table:table-cell office:value-type="float" office:value="31298.959999999999" table:style-name="ce6">
            <text:p>31298,96</text:p>
          </table:table-cell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3" table:number-rows-spanned="1" table:style-name="ce14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3" table:number-rows-spanned="1" table:style-name="ce21">
            <text:p>57:01:0010211:40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3" table:number-rows-spanned="1" table:style-name="ce21">
            <text:p>57:01:1420101:29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3" table:number-rows-spanned="1" table:style-name="ce21">
            <text:p>57:02:0000000:569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3" table:number-rows-spanned="1" table:style-name="ce21">
            <text:p>57:02:0010117:13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3" table:number-rows-spanned="1" table:style-name="ce21">
            <text:p>57:02:0930101:80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3" table:number-rows-spanned="1" table:style-name="ce21">
            <text:p>57:03:0830101:473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3" table:number-rows-spanned="1" table:style-name="ce21">
            <text:p>57:07:0030201:145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3" table:number-rows-spanned="1" table:style-name="ce21">
            <text:p>57:07:0040401:304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3" table:number-rows-spanned="1" table:style-name="ce21">
            <text:p>57:07:0050129:1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3" table:number-rows-spanned="1" table:style-name="ce21">
            <text:p>57:07:0050129:43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3" table:number-rows-spanned="1" table:style-name="ce21">
            <text:p>57:07:0510101:17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3" table:number-rows-spanned="1" table:style-name="ce21">
            <text:p>57:07:0510101:40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3" table:number-rows-spanned="1" table:style-name="ce21">
            <text:p>57:08:0110101:21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3" table:number-rows-spanned="1" table:style-name="ce21">
            <text:p>57:10:0010801:181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3" table:number-rows-spanned="1" table:style-name="ce21">
            <text:p>57:10:0010801:34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3" table:number-rows-spanned="1" table:style-name="ce21">
            <text:p>57:10:0010901:1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3" table:number-rows-spanned="1" table:style-name="ce21">
            <text:p>57:10:0010901:10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3" table:number-rows-spanned="1" table:style-name="ce21">
            <text:p>57:10:0010901:107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3" table:number-rows-spanned="1" table:style-name="ce21">
            <text:p>57:10:0010901:111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3" table:number-rows-spanned="1" table:style-name="ce21">
            <text:p>57:10:0010901:12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3" table:number-rows-spanned="1" table:style-name="ce21">
            <text:p>57:10:0010901:125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3" table:number-rows-spanned="1" table:style-name="ce21">
            <text:p>57:10:0010901:13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3" table:number-rows-spanned="1" table:style-name="ce21">
            <text:p>57:10:0010901:130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3" table:number-rows-spanned="1" table:style-name="ce21">
            <text:p>57:10:0010901:131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3" table:number-rows-spanned="1" table:style-name="ce21">
            <text:p>57:10:0010901:134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3" table:number-rows-spanned="1" table:style-name="ce21">
            <text:p>57:10:0010901:138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3" table:number-rows-spanned="1" table:style-name="ce21">
            <text:p>57:10:0010901:148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3" table:number-rows-spanned="1" table:style-name="ce21">
            <text:p>57:10:0010901:155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3" table:number-rows-spanned="1" table:style-name="ce21">
            <text:p>57:10:0010901:168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3" table:number-rows-spanned="1" table:style-name="ce21">
            <text:p>57:10:0010901:17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3" table:number-rows-spanned="1" table:style-name="ce21">
            <text:p>57:10:0010901:171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3" table:number-rows-spanned="1" table:style-name="ce21">
            <text:p>57:10:0010901:172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3" table:number-rows-spanned="1" table:style-name="ce21">
            <text:p>57:10:0011001:16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3" table:number-rows-spanned="1" table:style-name="ce21">
            <text:p>57:10:0011201:90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3" table:number-rows-spanned="1" table:style-name="ce21">
            <text:p>57:10:0021501:259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3" table:number-rows-spanned="1" table:style-name="ce21">
            <text:p>57:10:0160101:532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3" table:number-rows-spanned="1" table:style-name="ce21">
            <text:p>57:10:0860301:49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3" table:number-rows-spanned="1" table:style-name="ce21">
            <text:p>57:10:0860301:50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3" table:number-rows-spanned="1" table:style-name="ce21">
            <text:p>57:10:2040101:42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3" table:number-rows-spanned="1" table:style-name="ce21">
            <text:p>57:11:0020201:28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3" table:number-rows-spanned="1" table:style-name="ce21">
            <text:p>57:11:0020201:314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3" table:number-rows-spanned="1" table:style-name="ce21">
            <text:p>57:11:0022701:43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3" table:number-rows-spanned="1" table:style-name="ce21">
            <text:p>57:11:1190101:21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3" table:number-rows-spanned="1" table:style-name="ce21">
            <text:p>57:12:0010101:106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3" table:number-rows-spanned="1" table:style-name="ce21">
            <text:p>57:13:0810101:144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3" table:number-rows-spanned="1" table:style-name="ce21">
            <text:p>57:14:0010205:170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3" table:number-rows-spanned="1" table:style-name="ce21">
            <text:p>57:14:0040601:173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3" table:number-rows-spanned="1" table:style-name="ce21">
            <text:p>57:14:0720101:319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3" table:number-rows-spanned="1" table:style-name="ce21">
            <text:p>57:15:0330101:50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3" table:number-rows-spanned="1" table:style-name="ce21">
            <text:p>57:18:0060301:298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3" table:number-rows-spanned="1" table:style-name="ce21">
            <text:p>57:18:0070406:5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3" table:number-rows-spanned="1" table:style-name="ce21">
            <text:p>57:18:0760101:69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3" table:number-rows-spanned="1" table:style-name="ce21">
            <text:p>57:22:0800102:164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3" table:number-rows-spanned="1" table:style-name="ce21">
            <text:p>57:25:0010316:109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3" table:number-rows-spanned="1" table:style-name="ce21">
            <text:p>57:25:0020627:695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3" table:number-rows-spanned="1" table:style-name="ce21">
            <text:p>57:26:0010219:191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3" table:number-rows-spanned="1" table:style-name="ce21">
            <text:p>57:27:0020132:3</text:p>
          </table:table-cell>
          <table:covered-table-cell table:number-columns-repeated="2"/>
          <table:table-cell office:value-type="string" table:number-columns-spanned="2" table:number-rows-spanned="1" table:style-name="ce21">
            <text:p>21.08.2026</text:p>
          </table:table-cell>
          <table:covered-table-cell/>
          <table:table-cell office:value-type="string" table:style-name="ce6">
            <text:p>19.08.2026</text:p>
          </table:table-cell>
          <table:table-cell table:number-columns-repeated="16377"/>
        </table:table-row>
        <table:table-row table:style-name="ro7">
          <table:table-cell office:value-type="string" table:number-columns-spanned="4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2">
            <text:p>7A371AAA3A5934EC417A6182E7BD3C4D4132F615EDD2B69F2EB8A8E051A2ABBA587A61ED4E75B288415013BFA86324FDAF4DD3F865D886FB22E3B93A1299DEFF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style-name="ce9"/>
          <table:table-cell table:number-columns-spanned="2" table:number-rows-spanned="1" table:style-name="ce17"/>
          <table:covered-table-cell/>
          <table:table-cell table:style-name="ce9"/>
          <table:table-cell office:value-type="string" table:style-name="ce8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0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433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9-03T12:16:37Z</dc:date>
    <meta:editing-cycles>6</meta:editing-cycles>
    <meta:editing-duration>PT1452S</meta:editing-duration>
  </office:meta>
</office:document-meta>
</file>