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36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33.75pt" style:use-optimal-row-height="fals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57pt" style:use-optimal-row-height="true" fo:break-before="auto"/>
    </style:style>
    <style:style style:name="ro6" style:family="table-row">
      <style:table-row-properties style:row-height="38.25pt" style:use-optimal-row-height="false" fo:break-before="auto"/>
    </style:style>
    <style:style style:name="ro7" style:family="table-row">
      <style:table-row-properties style:row-height="42.75pt" style:use-optimal-row-height="true" fo:break-before="auto"/>
    </style:style>
    <style:style style:name="ro8" style:family="table-row">
      <style:table-row-properties style:row-height="7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1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99</text:p>
          </table:table-cell>
          <table:table-cell table:number-columns-repeated="4" table:style-name="ce2"/>
          <table:table-cell office:value-type="date" office:date-value="2026-09-03T00:00:00" table:style-name="ce5">
            <text:p>03.09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2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3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68" table:style-name="ce6">
            <text:p>68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3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1" table:style-name="ce6">
            <text:p>21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3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style-name="ce7">
            <text:p>№ п/п</text:p>
          </table:table-cell>
          <table:table-cell office:value-type="string" table:number-columns-spanned="2" table:number-rows-spanned="1" table:style-name="ce13">
            <text:p>Кадастровый номер</text:p>
          </table:table-cell>
          <table:covered-table-cell/>
          <table:table-cell office:value-type="string" table:style-name="ce7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4">
            <text:p>57:03:0480101:231</text:p>
          </table:table-cell>
          <table:covered-table-cell/>
          <table:table-cell office:value-type="float" office:value="120661.2" table:style-name="ce6">
            <text:p>120661,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4">
            <text:p>57:03:0480101:232</text:p>
          </table:table-cell>
          <table:covered-table-cell/>
          <table:table-cell office:value-type="float" office:value="69134.52" table:style-name="ce6">
            <text:p>69134,5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4">
            <text:p>57:09:0370101:675</text:p>
          </table:table-cell>
          <table:covered-table-cell/>
          <table:table-cell office:value-type="float" office:value="241975" table:style-name="ce6">
            <text:p>24197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4">
            <text:p>57:10:0000000:24</text:p>
          </table:table-cell>
          <table:covered-table-cell/>
          <table:table-cell office:value-type="float" office:value="91058.52" table:style-name="ce6">
            <text:p>91058,5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4">
            <text:p>57:10:0000000:3706</text:p>
          </table:table-cell>
          <table:covered-table-cell/>
          <table:table-cell office:value-type="float" office:value="204329.7" table:style-name="ce6">
            <text:p>204329,7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4">
            <text:p>57:10:0000000:3707</text:p>
          </table:table-cell>
          <table:covered-table-cell/>
          <table:table-cell office:value-type="float" office:value="182146.1" table:style-name="ce6">
            <text:p>182146,1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4">
            <text:p>57:10:0000000:61</text:p>
          </table:table-cell>
          <table:covered-table-cell/>
          <table:table-cell office:value-type="float" office:value="102423.06" table:style-name="ce6">
            <text:p>102423,0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4">
            <text:p>57:10:0000000:92</text:p>
          </table:table-cell>
          <table:covered-table-cell/>
          <table:table-cell office:value-type="float" office:value="37209.96" table:style-name="ce6">
            <text:p>37209,9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4">
            <text:p>57:10:0020801:474</text:p>
          </table:table-cell>
          <table:covered-table-cell/>
          <table:table-cell office:value-type="float" office:value="242046.6" table:style-name="ce6">
            <text:p>242046,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4">
            <text:p>57:10:0030801:19911</text:p>
          </table:table-cell>
          <table:covered-table-cell/>
          <table:table-cell office:value-type="float" office:value="236078.3" table:style-name="ce6">
            <text:p>236078,3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4">
            <text:p>57:10:0030801:22680</text:p>
          </table:table-cell>
          <table:covered-table-cell/>
          <table:table-cell office:value-type="float" office:value="1452337.6" table:style-name="ce6">
            <text:p>1452337,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4">
            <text:p>57:10:0040101:11365</text:p>
          </table:table-cell>
          <table:covered-table-cell/>
          <table:table-cell office:value-type="float" office:value="3850383.22" table:style-name="ce6">
            <text:p>3850383,2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4">
            <text:p>57:10:0040101:3558</text:p>
          </table:table-cell>
          <table:covered-table-cell/>
          <table:table-cell office:value-type="float" office:value="1203463.72" table:style-name="ce6">
            <text:p>1203463,7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4">
            <text:p>57:10:0040801:559</text:p>
          </table:table-cell>
          <table:covered-table-cell/>
          <table:table-cell office:value-type="float" office:value="127097.1" table:style-name="ce6">
            <text:p>127097,1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4">
            <text:p>57:10:0050101:6479</text:p>
          </table:table-cell>
          <table:covered-table-cell/>
          <table:table-cell office:value-type="float" office:value="1509.66" table:style-name="ce6">
            <text:p>1509,6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4">
            <text:p>57:10:0052501:959</text:p>
          </table:table-cell>
          <table:covered-table-cell/>
          <table:table-cell office:value-type="float" office:value="110438.39999999999" table:style-name="ce6">
            <text:p>110438,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4">
            <text:p>57:10:1230101:2232</text:p>
          </table:table-cell>
          <table:covered-table-cell/>
          <table:table-cell office:value-type="float" office:value="370732.6" table:style-name="ce6">
            <text:p>370732,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4">
            <text:p>57:10:1230101:2233</text:p>
          </table:table-cell>
          <table:covered-table-cell/>
          <table:table-cell office:value-type="float" office:value="248624" table:style-name="ce6">
            <text:p>24862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4">
            <text:p>57:10:1450101:3</text:p>
          </table:table-cell>
          <table:covered-table-cell/>
          <table:table-cell office:value-type="float" office:value="587100" table:style-name="ce6">
            <text:p>58710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4">
            <text:p>57:10:1580101:523</text:p>
          </table:table-cell>
          <table:covered-table-cell/>
          <table:table-cell office:value-type="float" office:value="306768.48" table:style-name="ce6">
            <text:p>306768,4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4">
            <text:p>57:10:1580101:524</text:p>
          </table:table-cell>
          <table:covered-table-cell/>
          <table:table-cell office:value-type="float" office:value="305338.8" table:style-name="ce6">
            <text:p>305338,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4">
            <text:p>57:10:1580101:525</text:p>
          </table:table-cell>
          <table:covered-table-cell/>
          <table:table-cell office:value-type="float" office:value="304292.15999999997" table:style-name="ce6">
            <text:p>304292,1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4">
            <text:p>57:10:1910601:179</text:p>
          </table:table-cell>
          <table:covered-table-cell/>
          <table:table-cell office:value-type="float" office:value="216.26" table:style-name="ce6">
            <text:p>216,2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4">
            <text:p>57:10:1910601:422</text:p>
          </table:table-cell>
          <table:covered-table-cell/>
          <table:table-cell office:value-type="float" office:value="221.93" table:style-name="ce6">
            <text:p>221,93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4">
            <text:p>57:10:2650101:10</text:p>
          </table:table-cell>
          <table:covered-table-cell/>
          <table:table-cell office:value-type="float" office:value="353100" table:style-name="ce6">
            <text:p>35310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4">
            <text:p>57:11:0021101:62</text:p>
          </table:table-cell>
          <table:covered-table-cell/>
          <table:table-cell office:value-type="float" office:value="42469.75" table:style-name="ce6">
            <text:p>42469,7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4">
            <text:p>57:11:0021301:75</text:p>
          </table:table-cell>
          <table:covered-table-cell/>
          <table:table-cell office:value-type="float" office:value="43082.05" table:style-name="ce6">
            <text:p>43082,0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4">
            <text:p>57:11:0022901:149</text:p>
          </table:table-cell>
          <table:covered-table-cell/>
          <table:table-cell office:value-type="float" office:value="48134.94" table:style-name="ce6">
            <text:p>48134,9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4">
            <text:p>57:11:1420101:145</text:p>
          </table:table-cell>
          <table:covered-table-cell/>
          <table:table-cell office:value-type="float" office:value="155269.12" table:style-name="ce6">
            <text:p>155269,1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4">
            <text:p>57:11:1880101:181</text:p>
          </table:table-cell>
          <table:covered-table-cell/>
          <table:table-cell office:value-type="float" office:value="218341.89" table:style-name="ce6">
            <text:p>218341,89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4">
            <text:p>57:12:0600101:483</text:p>
          </table:table-cell>
          <table:covered-table-cell/>
          <table:table-cell office:value-type="float" office:value="79307.199999999997" table:style-name="ce6">
            <text:p>79307,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4">
            <text:p>57:13:0010501:365</text:p>
          </table:table-cell>
          <table:covered-table-cell/>
          <table:table-cell office:value-type="float" office:value="250433.8" table:style-name="ce6">
            <text:p>250433,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4">
            <text:p>57:14:0010107:536</text:p>
          </table:table-cell>
          <table:covered-table-cell/>
          <table:table-cell office:value-type="float" office:value="67660.3" table:style-name="ce6">
            <text:p>67660,3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4">
            <text:p>57:14:0010202:1501</text:p>
          </table:table-cell>
          <table:covered-table-cell/>
          <table:table-cell office:value-type="float" office:value="196875" table:style-name="ce6">
            <text:p>19687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4">
            <text:p>57:14:0040103:93</text:p>
          </table:table-cell>
          <table:covered-table-cell/>
          <table:table-cell office:value-type="float" office:value="1891446" table:style-name="ce6">
            <text:p>189144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4">
            <text:p>57:14:1250101:17</text:p>
          </table:table-cell>
          <table:covered-table-cell/>
          <table:table-cell office:value-type="float" office:value="140052.28" table:style-name="ce6">
            <text:p>140052,2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4">
            <text:p>57:15:0010401:21</text:p>
          </table:table-cell>
          <table:covered-table-cell/>
          <table:table-cell office:value-type="float" office:value="9680247.5" table:style-name="ce6">
            <text:p>9680247,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4">
            <text:p>57:15:0010401:243</text:p>
          </table:table-cell>
          <table:covered-table-cell/>
          <table:table-cell office:value-type="float" office:value="440000" table:style-name="ce6">
            <text:p>44000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4">
            <text:p>57:15:1060101:173</text:p>
          </table:table-cell>
          <table:covered-table-cell/>
          <table:table-cell office:value-type="float" office:value="246863.2" table:style-name="ce6">
            <text:p>246863,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4">
            <text:p>57:16:0420101:621</text:p>
          </table:table-cell>
          <table:covered-table-cell/>
          <table:table-cell office:value-type="float" office:value="97552.320000000007" table:style-name="ce6">
            <text:p>97552,3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4">
            <text:p>57:17:0010114:25</text:p>
          </table:table-cell>
          <table:covered-table-cell/>
          <table:table-cell office:value-type="float" office:value="175924" table:style-name="ce6">
            <text:p>17592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4">
            <text:p>57:18:0000000:1330</text:p>
          </table:table-cell>
          <table:covered-table-cell/>
          <table:table-cell office:value-type="float" office:value="564502.18000000005" table:style-name="ce6">
            <text:p>564502,18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4">
            <text:p>57:18:0000000:59</text:p>
          </table:table-cell>
          <table:covered-table-cell/>
          <table:table-cell office:value-type="float" office:value="3245094.16" table:style-name="ce6">
            <text:p>3245094,1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4">
            <text:p>57:18:0450101:171</text:p>
          </table:table-cell>
          <table:covered-table-cell/>
          <table:table-cell office:value-type="float" office:value="358680.96" table:style-name="ce6">
            <text:p>358680,9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4">
            <text:p>57:19:0010204:796</text:p>
          </table:table-cell>
          <table:covered-table-cell/>
          <table:table-cell office:value-type="float" office:value="13588.2" table:style-name="ce6">
            <text:p>13588,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4">
            <text:p>57:19:0830101:6</text:p>
          </table:table-cell>
          <table:covered-table-cell/>
          <table:table-cell office:value-type="float" office:value="95442.25" table:style-name="ce6">
            <text:p>95442,2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4">
            <text:p>57:19:1170101:2728</text:p>
          </table:table-cell>
          <table:covered-table-cell/>
          <table:table-cell office:value-type="float" office:value="245051" table:style-name="ce6">
            <text:p>245051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4">
            <text:p>57:20:0000000:4206</text:p>
          </table:table-cell>
          <table:covered-table-cell/>
          <table:table-cell office:value-type="float" office:value="675680" table:style-name="ce6">
            <text:p>67568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4">
            <text:p>57:20:0000000:4207</text:p>
          </table:table-cell>
          <table:covered-table-cell/>
          <table:table-cell office:value-type="float" office:value="1325677.6000000001" table:style-name="ce6">
            <text:p>1325677,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4">
            <text:p>57:20:0000000:4208</text:p>
          </table:table-cell>
          <table:covered-table-cell/>
          <table:table-cell office:value-type="float" office:value="464716.96" table:style-name="ce6">
            <text:p>464716,9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4">
            <text:p>57:20:0010202:136</text:p>
          </table:table-cell>
          <table:covered-table-cell/>
          <table:table-cell office:value-type="float" office:value="90030.2" table:style-name="ce6">
            <text:p>90030,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4">
            <text:p>57:20:0010313:24</text:p>
          </table:table-cell>
          <table:covered-table-cell/>
          <table:table-cell office:value-type="float" office:value="16719.599999999999" table:style-name="ce6">
            <text:p>16719,6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4">
            <text:p>57:21:0000000:63</text:p>
          </table:table-cell>
          <table:covered-table-cell/>
          <table:table-cell office:value-type="float" office:value="51447.87" table:style-name="ce6">
            <text:p>51447,87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4">
            <text:p>57:21:0010207:85</text:p>
          </table:table-cell>
          <table:covered-table-cell/>
          <table:table-cell office:value-type="float" office:value="81281.37" table:style-name="ce6">
            <text:p>81281,37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4">
            <text:p>57:21:0180101:137</text:p>
          </table:table-cell>
          <table:covered-table-cell/>
          <table:table-cell office:value-type="float" office:value="32.72" table:style-name="ce6">
            <text:p>32,72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4">
            <text:p>57:21:0210101:641</text:p>
          </table:table-cell>
          <table:covered-table-cell/>
          <table:table-cell office:value-type="float" office:value="524370" table:style-name="ce6">
            <text:p>52437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4">
            <text:p>57:21:0360101:96</text:p>
          </table:table-cell>
          <table:covered-table-cell/>
          <table:table-cell office:value-type="float" office:value="311431.5" table:style-name="ce6">
            <text:p>311431,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4">
            <text:p>57:22:1210101:13</text:p>
          </table:table-cell>
          <table:covered-table-cell/>
          <table:table-cell office:value-type="float" office:value="233126.1" table:style-name="ce6">
            <text:p>233126,1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4">
            <text:p>57:23:0040101:6</text:p>
          </table:table-cell>
          <table:covered-table-cell/>
          <table:table-cell office:value-type="float" office:value="75906150" table:style-name="ce6">
            <text:p>7590615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string" table:number-columns-spanned="2" table:number-rows-spanned="1" table:style-name="ce14">
            <text:p>57:23:0040101:993</text:p>
          </table:table-cell>
          <table:covered-table-cell/>
          <table:table-cell office:value-type="float" office:value="11959800" table:style-name="ce6">
            <text:p>1195980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string" table:number-columns-spanned="2" table:number-rows-spanned="1" table:style-name="ce14">
            <text:p>57:24:0530101:42</text:p>
          </table:table-cell>
          <table:covered-table-cell/>
          <table:table-cell office:value-type="float" office:value="132668.64000000001" table:style-name="ce6">
            <text:p>132668,6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string" table:number-columns-spanned="2" table:number-rows-spanned="1" table:style-name="ce14">
            <text:p>57:25:0020403:71</text:p>
          </table:table-cell>
          <table:covered-table-cell/>
          <table:table-cell office:value-type="float" office:value="164330.4" table:style-name="ce6">
            <text:p>164330,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string" table:number-columns-spanned="2" table:number-rows-spanned="1" table:style-name="ce14">
            <text:p>57:25:0021201:1348</text:p>
          </table:table-cell>
          <table:covered-table-cell/>
          <table:table-cell office:value-type="float" office:value="124328.4" table:style-name="ce6">
            <text:p>124328,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string" table:number-columns-spanned="2" table:number-rows-spanned="1" table:style-name="ce14">
            <text:p>57:25:0030411:792</text:p>
          </table:table-cell>
          <table:covered-table-cell/>
          <table:table-cell office:value-type="float" office:value="1373456.7" table:style-name="ce6">
            <text:p>1373456,7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string" table:number-columns-spanned="2" table:number-rows-spanned="1" table:style-name="ce14">
            <text:p>57:25:0040309:599</text:p>
          </table:table-cell>
          <table:covered-table-cell/>
          <table:table-cell office:value-type="float" office:value="45171.75" table:style-name="ce6">
            <text:p>45171,75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string" table:number-columns-spanned="2" table:number-rows-spanned="1" table:style-name="ce14">
            <text:p>57:25:0040408:3705</text:p>
          </table:table-cell>
          <table:covered-table-cell/>
          <table:table-cell office:value-type="float" office:value="605054.77" table:style-name="ce6">
            <text:p>605054,77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string" table:number-columns-spanned="2" table:number-rows-spanned="1" table:style-name="ce14">
            <text:p>57:25:0040408:3706</text:p>
          </table:table-cell>
          <table:covered-table-cell/>
          <table:table-cell office:value-type="float" office:value="582184.24" table:style-name="ce6">
            <text:p>582184,24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string" table:number-columns-spanned="2" table:number-rows-spanned="1" table:style-name="ce14">
            <text:p>57:27:0020405:16</text:p>
          </table:table-cell>
          <table:covered-table-cell/>
          <table:table-cell office:value-type="float" office:value="416790" table:style-name="ce6">
            <text:p>416790</text:p>
          </table:table-cell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1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style-name="ce7">
            <text:p>№ п/п</text:p>
          </table:table-cell>
          <table:table-cell office:value-type="string" table:number-columns-spanned="3" table:number-rows-spanned="1" table:style-name="ce13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3" table:number-rows-spanned="1" table:style-name="ce14">
            <text:p>57:02:0040101:10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3" table:number-rows-spanned="1" table:style-name="ce14">
            <text:p>57:03:0280101:5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3" table:number-rows-spanned="1" table:style-name="ce14">
            <text:p>57:06:0010207:1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3" table:number-rows-spanned="1" table:style-name="ce14">
            <text:p>57:08:0040101:79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3" table:number-rows-spanned="1" table:style-name="ce14">
            <text:p>57:08:0070101:24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3" table:number-rows-spanned="1" table:style-name="ce14">
            <text:p>57:08:0440101:6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3" table:number-rows-spanned="1" table:style-name="ce14">
            <text:p>57:09:0010201:41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3" table:number-rows-spanned="1" table:style-name="ce14">
            <text:p>57:10:0021501:63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3" table:number-rows-spanned="1" table:style-name="ce14">
            <text:p>57:10:0040101:510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3" table:number-rows-spanned="1" table:style-name="ce14">
            <text:p>57:10:0050301:22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3" table:number-rows-spanned="1" table:style-name="ce14">
            <text:p>57:10:0940101:18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3" table:number-rows-spanned="1" table:style-name="ce14">
            <text:p>57:11:0240102:329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3" table:number-rows-spanned="1" table:style-name="ce14">
            <text:p>57:16:0340101:7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3" table:number-rows-spanned="1" table:style-name="ce14">
            <text:p>57:16:0420101:53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3" table:number-rows-spanned="1" table:style-name="ce14">
            <text:p>57:20:0010312:18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3" table:number-rows-spanned="1" table:style-name="ce14">
            <text:p>57:20:0010313:22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3" table:number-rows-spanned="1" table:style-name="ce14">
            <text:p>57:22:0380101:70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3" table:number-rows-spanned="1" table:style-name="ce14">
            <text:p>57:25:0010803:264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3" table:number-rows-spanned="1" table:style-name="ce14">
            <text:p>57:25:0030756:175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3" table:number-rows-spanned="1" table:style-name="ce14">
            <text:p>57:26:0010504:126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3" table:number-rows-spanned="1" table:style-name="ce14">
            <text:p>57:27:0020309:1</text:p>
          </table:table-cell>
          <table:covered-table-cell table:number-columns-repeated="2"/>
          <table:table-cell office:value-type="string" table:number-columns-spanned="2" table:number-rows-spanned="1" table:style-name="ce14">
            <text:p>20.08.2026</text:p>
          </table:table-cell>
          <table:covered-table-cell/>
          <table:table-cell office:value-type="string" table:style-name="ce6">
            <text:p>18.08.2026</text:p>
          </table:table-cell>
          <table:table-cell table:number-columns-repeated="16377"/>
        </table:table-row>
        <table:table-row table:style-name="ro8">
          <table:table-cell office:value-type="string" table:number-columns-spanned="4" table:number-rows-spanned="1" table:style-name="ce1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9">
            <text:p>467BF6F3A837E7326075D61C7A50047E485CF85A6AC015E5174495A4996EFD137EA43AAB93F7D40535922C6C079D743438859FC2A1E8B8EB8992643F6EE11D56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6"/>
          <table:covered-table-cell/>
          <table:table-cell table:style-name="ce9"/>
          <table:table-cell office:value-type="string" table:style-name="ce10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1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1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46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style="long"/>
      <number:text>.</number:text>
      <number:year number:style="long"/>
    </number:date-style>
    <number:currency-style style:name="N37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7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9-03T05:49:54Z</dc:date>
    <meta:editing-cycles>6</meta:editing-cycles>
    <meta:editing-duration>PT1452S</meta:editing-duration>
  </office:meta>
</office:document-meta>
</file>