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40.5pt" style:use-optimal-row-height="false" fo:break-before="auto"/>
    </style:style>
    <style:style style:name="ro4" style:family="table-row">
      <style:table-row-properties style:row-height="47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7pt" style:use-optimal-row-height="true" fo:break-before="auto"/>
    </style:style>
    <style:style style:name="ro7" style:family="table-row">
      <style:table-row-properties style:row-height="73.5pt" style:use-optimal-row-height="false" fo:break-before="auto"/>
    </style:style>
    <style:style style:name="ro8" style:family="table-row">
      <style:table-row-properties style:row-height="42.75pt" style:use-optimal-row-height="true" fo:break-before="auto"/>
    </style:style>
    <style:style style:name="ro9" style:family="table-row">
      <style:table-row-properties style:row-height="7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0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96</text:p>
          </table:table-cell>
          <table:table-cell table:number-columns-repeated="4" table:style-name="ce2"/>
          <table:table-cell office:value-type="string" table:style-name="ce4">
            <text:p>31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1" table:style-name="ce6">
            <text:p>11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23" table:style-name="ce6">
            <text:p>123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2">
            <text:p>57:06:0020501:29</text:p>
          </table:table-cell>
          <table:covered-table-cell/>
          <table:table-cell office:value-type="float" office:value="11536" table:style-name="ce6">
            <text:p>11536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2">
            <text:p>57:08:0050226:216</text:p>
          </table:table-cell>
          <table:covered-table-cell/>
          <table:table-cell office:value-type="float" office:value="358286.64" table:style-name="ce6">
            <text:p>358286,64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2">
            <text:p>57:08:0050226:217</text:p>
          </table:table-cell>
          <table:covered-table-cell/>
          <table:table-cell office:value-type="float" office:value="432205.28" table:style-name="ce6">
            <text:p>432205,28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2">
            <text:p>57:10:0020101:4005</text:p>
          </table:table-cell>
          <table:covered-table-cell/>
          <table:table-cell office:value-type="float" office:value="281089.59999999998" table:style-name="ce6">
            <text:p>281089,6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2">
            <text:p>57:25:0000000:109</text:p>
          </table:table-cell>
          <table:covered-table-cell/>
          <table:table-cell office:value-type="float" office:value="747170.4" table:style-name="ce6">
            <text:p>747170,4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2">
            <text:p>57:25:0040301:102</text:p>
          </table:table-cell>
          <table:covered-table-cell/>
          <table:table-cell office:value-type="float" office:value="10181809.57" table:style-name="ce6">
            <text:p>10181809,57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2">
            <text:p>57:25:0040309:41</text:p>
          </table:table-cell>
          <table:covered-table-cell/>
          <table:table-cell office:value-type="float" office:value="12900772.439999999" table:style-name="ce6">
            <text:p>12900772,44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2">
            <text:p>57:25:0040408:145</text:p>
          </table:table-cell>
          <table:covered-table-cell/>
          <table:table-cell office:value-type="float" office:value="852954.21" table:style-name="ce6">
            <text:p>852954,21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2">
            <text:p>57:25:0040408:146</text:p>
          </table:table-cell>
          <table:covered-table-cell/>
          <table:table-cell office:value-type="float" office:value="887503.35" table:style-name="ce6">
            <text:p>887503,35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2">
            <text:p>57:25:0040408:147</text:p>
          </table:table-cell>
          <table:covered-table-cell/>
          <table:table-cell office:value-type="float" office:value="855010.8" table:style-name="ce6">
            <text:p>855010,8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2">
            <text:p>57:25:0040408:148</text:p>
          </table:table-cell>
          <table:covered-table-cell/>
          <table:table-cell office:value-type="float" office:value="833920" table:style-name="ce6">
            <text:p>833920</text:p>
          </table:table-cell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7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3" table:number-rows-spanned="1" table:style-name="ce22">
            <text:p>57:01:0010405:1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3" table:number-rows-spanned="1" table:style-name="ce22">
            <text:p>57:01:0010405: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3" table:number-rows-spanned="1" table:style-name="ce22">
            <text:p>57:01:0010405:3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3" table:number-rows-spanned="1" table:style-name="ce22">
            <text:p>57:01:0010411:2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3" table:number-rows-spanned="1" table:style-name="ce22">
            <text:p>57:01:0010411:3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3" table:number-rows-spanned="1" table:style-name="ce22">
            <text:p>57:01:0010411:8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3" table:number-rows-spanned="1" table:style-name="ce22">
            <text:p>57:01:0010419:24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3" table:number-rows-spanned="1" table:style-name="ce22">
            <text:p>57:01:0010419:2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3" table:number-rows-spanned="1" table:style-name="ce22">
            <text:p>57:01:0010419:3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3" table:number-rows-spanned="1" table:style-name="ce22">
            <text:p>57:01:0010419:3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3" table:number-rows-spanned="1" table:style-name="ce22">
            <text:p>57:01:0010419:419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3" table:number-rows-spanned="1" table:style-name="ce22">
            <text:p>57:01:0010419:42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3" table:number-rows-spanned="1" table:style-name="ce22">
            <text:p>57:06:0000000:3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3" table:number-rows-spanned="1" table:style-name="ce22">
            <text:p>57:06:0000000:9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3" table:number-rows-spanned="1" table:style-name="ce22">
            <text:p>57:06:0000000:9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3" table:number-rows-spanned="1" table:style-name="ce22">
            <text:p>57:06:0010101:11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3" table:number-rows-spanned="1" table:style-name="ce22">
            <text:p>57:06:0010101:11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3" table:number-rows-spanned="1" table:style-name="ce22">
            <text:p>57:06:0010101:11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3" table:number-rows-spanned="1" table:style-name="ce22">
            <text:p>57:06:0010101:119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3" table:number-rows-spanned="1" table:style-name="ce22">
            <text:p>57:06:0010101:12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3" table:number-rows-spanned="1" table:style-name="ce22">
            <text:p>57:06:0010201: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3" table:number-rows-spanned="1" table:style-name="ce22">
            <text:p>57:06:0010202:8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3" table:number-rows-spanned="1" table:style-name="ce22">
            <text:p>57:06:0010202:9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3" table:number-rows-spanned="1" table:style-name="ce22">
            <text:p>57:06:0010205:20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3" table:number-rows-spanned="1" table:style-name="ce22">
            <text:p>57:06:0010305:11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3" table:number-rows-spanned="1" table:style-name="ce22">
            <text:p>57:06:0010401:16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3" table:number-rows-spanned="1" table:style-name="ce22">
            <text:p>57:06:0010401:17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3" table:number-rows-spanned="1" table:style-name="ce22">
            <text:p>57:06:0010606:39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3" table:number-rows-spanned="1" table:style-name="ce22">
            <text:p>57:06:0010606:4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3" table:number-rows-spanned="1" table:style-name="ce22">
            <text:p>57:06:0020401:23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3" table:number-rows-spanned="1" table:style-name="ce22">
            <text:p>57:06:0020401:26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3" table:number-rows-spanned="1" table:style-name="ce22">
            <text:p>57:06:0020401:26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3" table:number-rows-spanned="1" table:style-name="ce22">
            <text:p>57:06:0020401:38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3" table:number-rows-spanned="1" table:style-name="ce22">
            <text:p>57:06:0020401:9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3" table:number-rows-spanned="1" table:style-name="ce22">
            <text:p>57:06:0020501:1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3" table:number-rows-spanned="1" table:style-name="ce22">
            <text:p>57:06:0020501:18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3" table:number-rows-spanned="1" table:style-name="ce22">
            <text:p>57:06:0020501:3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3" table:number-rows-spanned="1" table:style-name="ce22">
            <text:p>57:06:0020601:4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3" table:number-rows-spanned="1" table:style-name="ce22">
            <text:p>57:06:0030701:1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3" table:number-rows-spanned="1" table:style-name="ce22">
            <text:p>57:06:0030701:30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3" table:number-rows-spanned="1" table:style-name="ce22">
            <text:p>57:06:0030701:7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3" table:number-rows-spanned="1" table:style-name="ce22">
            <text:p>57:06:0030801: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3" table:number-rows-spanned="1" table:style-name="ce22">
            <text:p>57:06:0030801:11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3" table:number-rows-spanned="1" table:style-name="ce22">
            <text:p>57:06:0030801:12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3" table:number-rows-spanned="1" table:style-name="ce22">
            <text:p>57:06:0030801:13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3" table:number-rows-spanned="1" table:style-name="ce22">
            <text:p>57:06:0030801:17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3" table:number-rows-spanned="1" table:style-name="ce22">
            <text:p>57:06:0030801:18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3" table:number-rows-spanned="1" table:style-name="ce22">
            <text:p>57:06:0030801:18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3" table:number-rows-spanned="1" table:style-name="ce22">
            <text:p>57:06:0030801:20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3" table:number-rows-spanned="1" table:style-name="ce22">
            <text:p>57:06:0030801:6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3" table:number-rows-spanned="1" table:style-name="ce22">
            <text:p>57:06:0030801:6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3" table:number-rows-spanned="1" table:style-name="ce22">
            <text:p>57:06:0030801:7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3" table:number-rows-spanned="1" table:style-name="ce22">
            <text:p>57:08:0050225:2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3" table:number-rows-spanned="1" table:style-name="ce22">
            <text:p>57:08:0050225:2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3" table:number-rows-spanned="1" table:style-name="ce22">
            <text:p>57:08:0050226: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3" table:number-rows-spanned="1" table:style-name="ce22">
            <text:p>57:08:0050226:1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3" table:number-rows-spanned="1" table:style-name="ce22">
            <text:p>57:08:0050226:2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3" table:number-rows-spanned="1" table:style-name="ce22">
            <text:p>57:08:0050226:29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3" table:number-rows-spanned="1" table:style-name="ce22">
            <text:p>57:08:0050226: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3" table:number-rows-spanned="1" table:style-name="ce22">
            <text:p>57:08:0050226:3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3" table:number-rows-spanned="1" table:style-name="ce22">
            <text:p>57:10:0000000:309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3" table:number-rows-spanned="1" table:style-name="ce22">
            <text:p>57:10:0020101:328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3" table:number-rows-spanned="1" table:style-name="ce22">
            <text:p>57:10:0020101:392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3" table:number-rows-spanned="1" table:style-name="ce22">
            <text:p>57:10:0020101:400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3" table:number-rows-spanned="1" table:style-name="ce22">
            <text:p>57:10:0020101:422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3" table:number-rows-spanned="1" table:style-name="ce22">
            <text:p>57:10:0020101:422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3" table:number-rows-spanned="1" table:style-name="ce22">
            <text:p>57:10:0020101:449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3" table:number-rows-spanned="1" table:style-name="ce22">
            <text:p>57:25:0000000:3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3" table:number-rows-spanned="1" table:style-name="ce22">
            <text:p>57:25:0000000:370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3" table:number-rows-spanned="1" table:style-name="ce22">
            <text:p>57:25:0000000:413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3" table:number-rows-spanned="1" table:style-name="ce22">
            <text:p>57:25:0000000:476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number-columns-spanned="3" table:number-rows-spanned="1" table:style-name="ce22">
            <text:p>57:25:0000000:477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7">
            <text:p>73</text:p>
          </table:table-cell>
          <table:table-cell office:value-type="string" table:number-columns-spanned="3" table:number-rows-spanned="1" table:style-name="ce22">
            <text:p>57:25:0000000:478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7">
            <text:p>74</text:p>
          </table:table-cell>
          <table:table-cell office:value-type="string" table:number-columns-spanned="3" table:number-rows-spanned="1" table:style-name="ce22">
            <text:p>57:25:0000000:483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7">
            <text:p>75</text:p>
          </table:table-cell>
          <table:table-cell office:value-type="string" table:number-columns-spanned="3" table:number-rows-spanned="1" table:style-name="ce22">
            <text:p>57:25:0000000:519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7">
            <text:p>76</text:p>
          </table:table-cell>
          <table:table-cell office:value-type="string" table:number-columns-spanned="3" table:number-rows-spanned="1" table:style-name="ce22">
            <text:p>57:25:0000000:620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number-columns-spanned="3" table:number-rows-spanned="1" table:style-name="ce22">
            <text:p>57:25:0000000:630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7">
            <text:p>78</text:p>
          </table:table-cell>
          <table:table-cell office:value-type="string" table:number-columns-spanned="3" table:number-rows-spanned="1" table:style-name="ce22">
            <text:p>57:25:0000000:641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7">
            <text:p>79</text:p>
          </table:table-cell>
          <table:table-cell office:value-type="string" table:number-columns-spanned="3" table:number-rows-spanned="1" table:style-name="ce22">
            <text:p>57:25:0000000:732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7">
            <text:p>80</text:p>
          </table:table-cell>
          <table:table-cell office:value-type="string" table:number-columns-spanned="3" table:number-rows-spanned="1" table:style-name="ce22">
            <text:p>57:25:0030513:49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number-columns-spanned="3" table:number-rows-spanned="1" table:style-name="ce22">
            <text:p>57:25:0030522:1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7">
            <text:p>82</text:p>
          </table:table-cell>
          <table:table-cell office:value-type="string" table:number-columns-spanned="3" table:number-rows-spanned="1" table:style-name="ce22">
            <text:p>57:25:0040217:133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7">
            <text:p>83</text:p>
          </table:table-cell>
          <table:table-cell office:value-type="string" table:number-columns-spanned="3" table:number-rows-spanned="1" table:style-name="ce22">
            <text:p>57:25:0040217:133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7">
            <text:p>84</text:p>
          </table:table-cell>
          <table:table-cell office:value-type="string" table:number-columns-spanned="3" table:number-rows-spanned="1" table:style-name="ce22">
            <text:p>57:25:0040217:146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7">
            <text:p>85</text:p>
          </table:table-cell>
          <table:table-cell office:value-type="string" table:number-columns-spanned="3" table:number-rows-spanned="1" table:style-name="ce22">
            <text:p>57:25:0040217:150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7">
            <text:p>86</text:p>
          </table:table-cell>
          <table:table-cell office:value-type="string" table:number-columns-spanned="3" table:number-rows-spanned="1" table:style-name="ce22">
            <text:p>57:25:0040218: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7">
            <text:p>87</text:p>
          </table:table-cell>
          <table:table-cell office:value-type="string" table:number-columns-spanned="3" table:number-rows-spanned="1" table:style-name="ce22">
            <text:p>57:25:0040221:117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number-columns-spanned="3" table:number-rows-spanned="1" table:style-name="ce22">
            <text:p>57:25:0040223: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7">
            <text:p>89</text:p>
          </table:table-cell>
          <table:table-cell office:value-type="string" table:number-columns-spanned="3" table:number-rows-spanned="1" table:style-name="ce22">
            <text:p>57:25:0040224:1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7">
            <text:p>90</text:p>
          </table:table-cell>
          <table:table-cell office:value-type="string" table:number-columns-spanned="3" table:number-rows-spanned="1" table:style-name="ce22">
            <text:p>57:25:0040224:1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7">
            <text:p>91</text:p>
          </table:table-cell>
          <table:table-cell office:value-type="string" table:number-columns-spanned="3" table:number-rows-spanned="1" table:style-name="ce22">
            <text:p>57:25:0040224:1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7">
            <text:p>92</text:p>
          </table:table-cell>
          <table:table-cell office:value-type="string" table:number-columns-spanned="3" table:number-rows-spanned="1" table:style-name="ce22">
            <text:p>57:25:0040224:2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7">
            <text:p>93</text:p>
          </table:table-cell>
          <table:table-cell office:value-type="string" table:number-columns-spanned="3" table:number-rows-spanned="1" table:style-name="ce22">
            <text:p>57:25:0040224:2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7">
            <text:p>94</text:p>
          </table:table-cell>
          <table:table-cell office:value-type="string" table:number-columns-spanned="3" table:number-rows-spanned="1" table:style-name="ce22">
            <text:p>57:25:0040224:297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7">
            <text:p>95</text:p>
          </table:table-cell>
          <table:table-cell office:value-type="string" table:number-columns-spanned="3" table:number-rows-spanned="1" table:style-name="ce22">
            <text:p>57:25:0040224: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7">
            <text:p>96</text:p>
          </table:table-cell>
          <table:table-cell office:value-type="string" table:number-columns-spanned="3" table:number-rows-spanned="1" table:style-name="ce22">
            <text:p>57:25:0040232:36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7">
            <text:p>97</text:p>
          </table:table-cell>
          <table:table-cell office:value-type="string" table:number-columns-spanned="3" table:number-rows-spanned="1" table:style-name="ce22">
            <text:p>57:25:0040236:1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7">
            <text:p>98</text:p>
          </table:table-cell>
          <table:table-cell office:value-type="string" table:number-columns-spanned="3" table:number-rows-spanned="1" table:style-name="ce22">
            <text:p>57:25:0040236:1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7">
            <text:p>99</text:p>
          </table:table-cell>
          <table:table-cell office:value-type="string" table:number-columns-spanned="3" table:number-rows-spanned="1" table:style-name="ce22">
            <text:p>57:25:0040236: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7">
            <text:p>100</text:p>
          </table:table-cell>
          <table:table-cell office:value-type="string" table:number-columns-spanned="3" table:number-rows-spanned="1" table:style-name="ce22">
            <text:p>57:25:0040301:1594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7">
            <text:p>101</text:p>
          </table:table-cell>
          <table:table-cell office:value-type="string" table:number-columns-spanned="3" table:number-rows-spanned="1" table:style-name="ce22">
            <text:p>57:25:0040301:161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7">
            <text:p>102</text:p>
          </table:table-cell>
          <table:table-cell office:value-type="string" table:number-columns-spanned="3" table:number-rows-spanned="1" table:style-name="ce22">
            <text:p>57:25:0040301:5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7">
            <text:p>103</text:p>
          </table:table-cell>
          <table:table-cell office:value-type="string" table:number-columns-spanned="3" table:number-rows-spanned="1" table:style-name="ce22">
            <text:p>57:25:0040303:1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7">
            <text:p>104</text:p>
          </table:table-cell>
          <table:table-cell office:value-type="string" table:number-columns-spanned="3" table:number-rows-spanned="1" table:style-name="ce22">
            <text:p>57:25:0040305:14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7">
            <text:p>105</text:p>
          </table:table-cell>
          <table:table-cell office:value-type="string" table:number-columns-spanned="3" table:number-rows-spanned="1" table:style-name="ce22">
            <text:p>57:25:0040305:419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7">
            <text:p>106</text:p>
          </table:table-cell>
          <table:table-cell office:value-type="string" table:number-columns-spanned="3" table:number-rows-spanned="1" table:style-name="ce22">
            <text:p>57:25:0040309:4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7">
            <text:p>107</text:p>
          </table:table-cell>
          <table:table-cell office:value-type="string" table:number-columns-spanned="3" table:number-rows-spanned="1" table:style-name="ce22">
            <text:p>57:25:0040309: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7">
            <text:p>108</text:p>
          </table:table-cell>
          <table:table-cell office:value-type="string" table:number-columns-spanned="3" table:number-rows-spanned="1" table:style-name="ce22">
            <text:p>57:25:0040403:18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7">
            <text:p>109</text:p>
          </table:table-cell>
          <table:table-cell office:value-type="string" table:number-columns-spanned="3" table:number-rows-spanned="1" table:style-name="ce22">
            <text:p>57:25:0040405:289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7">
            <text:p>110</text:p>
          </table:table-cell>
          <table:table-cell office:value-type="string" table:number-columns-spanned="3" table:number-rows-spanned="1" table:style-name="ce22">
            <text:p>57:25:0040405:3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7">
            <text:p>111</text:p>
          </table:table-cell>
          <table:table-cell office:value-type="string" table:number-columns-spanned="3" table:number-rows-spanned="1" table:style-name="ce22">
            <text:p>57:25:0040408:118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7">
            <text:p>112</text:p>
          </table:table-cell>
          <table:table-cell office:value-type="string" table:number-columns-spanned="3" table:number-rows-spanned="1" table:style-name="ce22">
            <text:p>57:25:0040408:140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7">
            <text:p>113</text:p>
          </table:table-cell>
          <table:table-cell office:value-type="string" table:number-columns-spanned="3" table:number-rows-spanned="1" table:style-name="ce22">
            <text:p>57:25:0040408:141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7">
            <text:p>114</text:p>
          </table:table-cell>
          <table:table-cell office:value-type="string" table:number-columns-spanned="3" table:number-rows-spanned="1" table:style-name="ce22">
            <text:p>57:25:0040408:14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7">
            <text:p>115</text:p>
          </table:table-cell>
          <table:table-cell office:value-type="string" table:number-columns-spanned="3" table:number-rows-spanned="1" table:style-name="ce22">
            <text:p>57:25:0040408:14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7">
            <text:p>116</text:p>
          </table:table-cell>
          <table:table-cell office:value-type="string" table:number-columns-spanned="3" table:number-rows-spanned="1" table:style-name="ce22">
            <text:p>57:25:0040408:362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7">
            <text:p>117</text:p>
          </table:table-cell>
          <table:table-cell office:value-type="string" table:number-columns-spanned="3" table:number-rows-spanned="1" table:style-name="ce22">
            <text:p>57:25:0040408:539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7">
            <text:p>118</text:p>
          </table:table-cell>
          <table:table-cell office:value-type="string" table:number-columns-spanned="3" table:number-rows-spanned="1" table:style-name="ce22">
            <text:p>57:26:0010416:13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7">
            <text:p>119</text:p>
          </table:table-cell>
          <table:table-cell office:value-type="string" table:number-columns-spanned="3" table:number-rows-spanned="1" table:style-name="ce22">
            <text:p>57:26:0010416:13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7">
            <text:p>120</text:p>
          </table:table-cell>
          <table:table-cell office:value-type="string" table:number-columns-spanned="3" table:number-rows-spanned="1" table:style-name="ce22">
            <text:p>57:26:0010416:1857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7">
            <text:p>121</text:p>
          </table:table-cell>
          <table:table-cell office:value-type="string" table:number-columns-spanned="3" table:number-rows-spanned="1" table:style-name="ce22">
            <text:p>57:27:0020605:3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7">
            <text:p>122</text:p>
          </table:table-cell>
          <table:table-cell office:value-type="string" table:number-columns-spanned="3" table:number-rows-spanned="1" table:style-name="ce22">
            <text:p>57:27:0020652:272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7">
            <text:p>123</text:p>
          </table:table-cell>
          <table:table-cell office:value-type="string" table:number-columns-spanned="3" table:number-rows-spanned="1" table:style-name="ce22">
            <text:p>57:27:0020652:275</text:p>
          </table:table-cell>
          <table:covered-table-cell table:number-columns-repeated="2"/>
          <table:table-cell office:value-type="string" table:number-columns-spanned="2" table:number-rows-spanned="1" table:style-name="ce22">
            <text:p>19.08.2026</text:p>
          </table:table-cell>
          <table:covered-table-cell/>
          <table:table-cell office:value-type="string" table:style-name="ce6">
            <text:p>15.08.2026</text:p>
          </table:table-cell>
          <table:table-cell table:number-columns-repeated="16377"/>
        </table:table-row>
        <table:table-row table:style-name="ro9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1">
            <text:p>013C5FF0D37F0567231CC6197D3BA61C3CE5333FA434B37C99D47CDA734E84AA6FF464F6BEA1E005AB9FBBA61ADE42C0DFF163547AFEAC4CB739C87E50FD97F5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7"/>
          <table:covered-table-cell/>
          <table:table-cell table:style-name="ce9"/>
          <table:table-cell office:value-type="string" table:style-name="ce8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0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42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8-31T07:29:53Z</dc:date>
    <meta:editing-cycles>6</meta:editing-cycles>
    <meta:editing-duration>PT1452S</meta:editing-duration>
  </office:meta>
</office:document-meta>
</file>