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95</text:p>
          </table:table-cell>
          <table:table-cell table:number-columns-repeated="4" table:style-name="ce1"/>
          <table:table-cell office:value-type="string" table:style-name="ce2">
            <text:p>31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6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0" table:style-name="ce4">
            <text:p>20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63" table:style-name="ce4">
            <text:p>63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15:0030301:1099</text:p>
          </table:table-cell>
          <table:covered-table-cell/>
          <table:table-cell office:value-type="float" office:value="955742.64" table:style-name="ce4">
            <text:p>955742,64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5:0010135:216</text:p>
          </table:table-cell>
          <table:covered-table-cell/>
          <table:table-cell office:value-type="float" office:value="765234.93" table:style-name="ce4">
            <text:p>765234,93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07:1330101:179</text:p>
          </table:table-cell>
          <table:covered-table-cell/>
          <table:table-cell office:value-type="float" office:value="3541.38" table:style-name="ce4">
            <text:p>3541,38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19:1240101:398</text:p>
          </table:table-cell>
          <table:covered-table-cell/>
          <table:table-cell office:value-type="float" office:value="4090876.68" table:style-name="ce4">
            <text:p>4090876,68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25:0030724:331</text:p>
          </table:table-cell>
          <table:covered-table-cell/>
          <table:table-cell office:value-type="float" office:value="3470283.84" table:style-name="ce4">
            <text:p>3470283,84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10:0012401:1241</text:p>
          </table:table-cell>
          <table:covered-table-cell/>
          <table:table-cell office:value-type="float" office:value="96398.94" table:style-name="ce4">
            <text:p>96398,94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06:1080101:828</text:p>
          </table:table-cell>
          <table:covered-table-cell/>
          <table:table-cell office:value-type="float" office:value="356077.75" table:style-name="ce4">
            <text:p>356077,75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14:0010103:527</text:p>
          </table:table-cell>
          <table:covered-table-cell/>
          <table:table-cell office:value-type="float" office:value="71219.53" table:style-name="ce4">
            <text:p>71219,53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26:0010112:1220</text:p>
          </table:table-cell>
          <table:covered-table-cell/>
          <table:table-cell office:value-type="float" office:value="112216.56" table:style-name="ce4">
            <text:p>112216,56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21:0120101:1047</text:p>
          </table:table-cell>
          <table:covered-table-cell/>
          <table:table-cell office:value-type="float" office:value="319549.26" table:style-name="ce4">
            <text:p>319549,26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25:0021201:2405</text:p>
          </table:table-cell>
          <table:covered-table-cell/>
          <table:table-cell office:value-type="float" office:value="1937470.4" table:style-name="ce4">
            <text:p>1937470,4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0:0960101:2342</text:p>
          </table:table-cell>
          <table:covered-table-cell/>
          <table:table-cell office:value-type="float" office:value="1926664.89" table:style-name="ce4">
            <text:p>1926664,89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10:1910501:265</text:p>
          </table:table-cell>
          <table:covered-table-cell/>
          <table:table-cell office:value-type="float" office:value="2875570.03" table:style-name="ce4">
            <text:p>2875570,03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01:0010329:38</text:p>
          </table:table-cell>
          <table:covered-table-cell/>
          <table:table-cell office:value-type="float" office:value="511630.2" table:style-name="ce4">
            <text:p>511630,2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21:0440101:32</text:p>
          </table:table-cell>
          <table:covered-table-cell/>
          <table:table-cell office:value-type="float" office:value="717245.92" table:style-name="ce4">
            <text:p>717245,92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06:0980101:104</text:p>
          </table:table-cell>
          <table:covered-table-cell/>
          <table:table-cell office:value-type="float" office:value="139291.01999999999" table:style-name="ce4">
            <text:p>139291,02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09:0950101:301</text:p>
          </table:table-cell>
          <table:covered-table-cell/>
          <table:table-cell office:value-type="float" office:value="235795.85" table:style-name="ce4">
            <text:p>235795,85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09:0260101:792</text:p>
          </table:table-cell>
          <table:covered-table-cell/>
          <table:table-cell office:value-type="float" office:value="629224.51" table:style-name="ce4">
            <text:p>629224,51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11:2270101:35</text:p>
          </table:table-cell>
          <table:covered-table-cell/>
          <table:table-cell office:value-type="float" office:value="1168272.1000000001" table:style-name="ce4">
            <text:p>1168272,1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26:0010419:296</text:p>
          </table:table-cell>
          <table:covered-table-cell/>
          <table:table-cell office:value-type="float" office:value="2326173.5699999998" table:style-name="ce4">
            <text:p>2326173,57</text:p>
          </table:table-cell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1:2830101:9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10:1660101:282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10:0000000:325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5:0030917:3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0:0000000:48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26:0010220:834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10:2740101:363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40305:22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09:0000000:163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5:0040224:92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25:0020154:16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25:0020603:14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00:0000000:6243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5:0030962:204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27:0020713:593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7:0010206:34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5:0040303:385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25:0031007:32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25:0031404:112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25:0030404:792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23:1290101:143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10:2740101:35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7:0340101:76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0:0000000:53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10:1660101:3024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10:1910203:2116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6:0010220:619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10:2740101:37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17:0340101:58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21:0010102:10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17:0290101:4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16:0010601:414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25:0010822:50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17:0340101:56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10:2740101:364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25:0030604:10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17:0240101:8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25:0021210:233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20:0010202:25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18:0050101:18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10:2700101:276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10:0011101:176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0:0690101:18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11:1180101:85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10:2740101:369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10:2740101:44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10:1660101:88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18:0070301:9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08:0050205:3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11:0200104:10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10:2740101:366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16:0000000:469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10:2740101:358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18:0070301:106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18:0070301:10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10:2740101:566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18:0070301:108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10:2740101:567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10:2740101:568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8">
            <text:p>57:10:2740101:569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8">
            <text:p>57:10:2740101:570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number-columns-spanned="3" table:number-rows-spanned="1" table:style-name="ce8">
            <text:p>57:10:2740101:571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number-columns-spanned="3" table:number-rows-spanned="1" table:style-name="ce8">
            <text:p>57:17:0310101:123</text:p>
          </table:table-cell>
          <table:covered-table-cell table:number-columns-repeated="2"/>
          <table:table-cell office:value-type="string" table:number-columns-spanned="2" table:number-rows-spanned="1" table:style-name="ce8">
            <text:p>19.08.2026</text:p>
          </table:table-cell>
          <table:covered-table-cell/>
          <table:table-cell office:value-type="string" table:style-name="ce4">
            <text:p>14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4">
            <text:p>C46E640E89280DFC378B2D061F011677F176EBF37B31EC60655C5CA7F1C1A5AD8FA2BFE49D140D9656133FA1AEF5AF36693DD88618C3A1EC17AB2DAF8E5DBB16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6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6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7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31T05:23:09Z</meta:creation-date>
    <dc:date>2026-08-31T07:26:06Z</dc:date>
    <meta:user-defined meta:name="AppVersion">3.1</meta:user-defined>
  </office:meta>
</office:document-meta>
</file>