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9pt" style:use-optimal-row-height="false" fo:break-before="auto"/>
    </style:style>
    <style:style style:name="ro4" style:family="table-row">
      <style:table-row-properties style:row-height="45pt" style:use-optimal-row-height="false" fo:break-before="auto"/>
    </style:style>
    <style:style style:name="ro5" style:family="table-row">
      <style:table-row-properties style:row-height="57pt" style:use-optimal-row-height="true" fo:break-before="auto"/>
    </style:style>
    <style:style style:name="ro6" style:family="table-row">
      <style:table-row-properties style:row-height="71.25pt" style:use-optimal-row-height="false" fo:break-before="auto"/>
    </style:style>
    <style:style style:name="ro7" style:family="table-row">
      <style:table-row-properties style:row-height="42.75pt" style:use-optimal-row-height="true" fo:break-before="auto"/>
    </style:style>
    <style:style style:name="ro8" style:family="table-row">
      <style:table-row-properties style:row-height="78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94</text:p>
          </table:table-cell>
          <table:table-cell table:number-columns-repeated="4" table:style-name="ce2"/>
          <table:table-cell office:value-type="string" table:style-name="ce4">
            <text:p>31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89" table:style-name="ce6">
            <text:p>89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161" table:style-name="ce6">
            <text:p>161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5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5:0010403:26</text:p>
          </table:table-cell>
          <table:covered-table-cell/>
          <table:table-cell office:value-type="float" office:value="190213.75" table:style-name="ce6">
            <text:p>190213,7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5:0530101:11</text:p>
          </table:table-cell>
          <table:covered-table-cell/>
          <table:table-cell office:value-type="float" office:value="197907.6" table:style-name="ce6">
            <text:p>197907,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5:0530101:14</text:p>
          </table:table-cell>
          <table:covered-table-cell/>
          <table:table-cell office:value-type="float" office:value="191583.84" table:style-name="ce6">
            <text:p>191583,8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5:0530101:25</text:p>
          </table:table-cell>
          <table:covered-table-cell/>
          <table:table-cell office:value-type="float" office:value="178500" table:style-name="ce6">
            <text:p>17850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5:0530101:27</text:p>
          </table:table-cell>
          <table:covered-table-cell/>
          <table:table-cell office:value-type="float" office:value="143267" table:style-name="ce6">
            <text:p>143267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5:0530101:28</text:p>
          </table:table-cell>
          <table:covered-table-cell/>
          <table:table-cell office:value-type="float" office:value="201273.54" table:style-name="ce6">
            <text:p>201273,5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5:0530101:34</text:p>
          </table:table-cell>
          <table:covered-table-cell/>
          <table:table-cell office:value-type="float" office:value="242434" table:style-name="ce6">
            <text:p>24243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5:0530101:36</text:p>
          </table:table-cell>
          <table:covered-table-cell/>
          <table:table-cell office:value-type="float" office:value="177600.06" table:style-name="ce6">
            <text:p>177600,0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5:0530101:367</text:p>
          </table:table-cell>
          <table:covered-table-cell/>
          <table:table-cell office:value-type="float" office:value="156962.22" table:style-name="ce6">
            <text:p>156962,2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5:0530101:377</text:p>
          </table:table-cell>
          <table:covered-table-cell/>
          <table:table-cell office:value-type="float" office:value="45426.720000000001" table:style-name="ce6">
            <text:p>45426,7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05:0530101:379</text:p>
          </table:table-cell>
          <table:covered-table-cell/>
          <table:table-cell office:value-type="float" office:value="94699.8" table:style-name="ce6">
            <text:p>94699,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05:0530101:39</text:p>
          </table:table-cell>
          <table:covered-table-cell/>
          <table:table-cell office:value-type="float" office:value="163566" table:style-name="ce6">
            <text:p>16356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05:0530101:51</text:p>
          </table:table-cell>
          <table:covered-table-cell/>
          <table:table-cell office:value-type="float" office:value="205800" table:style-name="ce6">
            <text:p>20580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05:0530101:54</text:p>
          </table:table-cell>
          <table:covered-table-cell/>
          <table:table-cell office:value-type="float" office:value="233043.36" table:style-name="ce6">
            <text:p>233043,3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05:0530101:85</text:p>
          </table:table-cell>
          <table:covered-table-cell/>
          <table:table-cell office:value-type="float" office:value="55694.64" table:style-name="ce6">
            <text:p>55694,6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05:0530101:86</text:p>
          </table:table-cell>
          <table:covered-table-cell/>
          <table:table-cell office:value-type="float" office:value="125608.56" table:style-name="ce6">
            <text:p>125608,5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05:0530101:93</text:p>
          </table:table-cell>
          <table:covered-table-cell/>
          <table:table-cell office:value-type="float" office:value="243110.56" table:style-name="ce6">
            <text:p>243110,5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06:1080101:829</text:p>
          </table:table-cell>
          <table:covered-table-cell/>
          <table:table-cell office:value-type="float" office:value="163863.28" table:style-name="ce6">
            <text:p>163863,2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09:0400101:2265</text:p>
          </table:table-cell>
          <table:covered-table-cell/>
          <table:table-cell office:value-type="float" office:value="192160" table:style-name="ce6">
            <text:p>19216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09:0560101:48</text:p>
          </table:table-cell>
          <table:covered-table-cell/>
          <table:table-cell office:value-type="float" office:value="154380.84" table:style-name="ce6">
            <text:p>154380,8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09:0720101:367</text:p>
          </table:table-cell>
          <table:covered-table-cell/>
          <table:table-cell office:value-type="float" office:value="1106406.5" table:style-name="ce6">
            <text:p>1106406,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09:1020101:219</text:p>
          </table:table-cell>
          <table:covered-table-cell/>
          <table:table-cell office:value-type="float" office:value="2737140" table:style-name="ce6">
            <text:p>273714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0:0000000:1863</text:p>
          </table:table-cell>
          <table:covered-table-cell/>
          <table:table-cell office:value-type="float" office:value="426190" table:style-name="ce6">
            <text:p>42619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0:0000000:1864</text:p>
          </table:table-cell>
          <table:covered-table-cell/>
          <table:table-cell office:value-type="float" office:value="223660.1" table:style-name="ce6">
            <text:p>223660,1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0:0000000:874</text:p>
          </table:table-cell>
          <table:covered-table-cell/>
          <table:table-cell office:value-type="float" office:value="1966.38" table:style-name="ce6">
            <text:p>1966,3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0:0000000:876</text:p>
          </table:table-cell>
          <table:covered-table-cell/>
          <table:table-cell office:value-type="float" office:value="756.3" table:style-name="ce6">
            <text:p>756,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0:0011101:203</text:p>
          </table:table-cell>
          <table:covered-table-cell/>
          <table:table-cell office:value-type="float" office:value="193110" table:style-name="ce6">
            <text:p>19311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0:0030101:3461</text:p>
          </table:table-cell>
          <table:covered-table-cell/>
          <table:table-cell office:value-type="float" office:value="599915.9" table:style-name="ce6">
            <text:p>599915,9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0:0030101:3573</text:p>
          </table:table-cell>
          <table:covered-table-cell/>
          <table:table-cell office:value-type="float" office:value="20710.080000000002" table:style-name="ce6">
            <text:p>20710,0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0:0040101:12013</text:p>
          </table:table-cell>
          <table:covered-table-cell/>
          <table:table-cell office:value-type="float" office:value="130.41999999999999" table:style-name="ce6">
            <text:p>130,4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0:0040101:12014</text:p>
          </table:table-cell>
          <table:covered-table-cell/>
          <table:table-cell office:value-type="float" office:value="130.41999999999999" table:style-name="ce6">
            <text:p>130,4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0:0040101:12015</text:p>
          </table:table-cell>
          <table:covered-table-cell/>
          <table:table-cell office:value-type="float" office:value="782.52" table:style-name="ce6">
            <text:p>782,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0:0040101:12016</text:p>
          </table:table-cell>
          <table:covered-table-cell/>
          <table:table-cell office:value-type="float" office:value="130.41999999999999" table:style-name="ce6">
            <text:p>130,4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0:0040101:4624</text:p>
          </table:table-cell>
          <table:covered-table-cell/>
          <table:table-cell office:value-type="float" office:value="580.91999999999996" table:style-name="ce6">
            <text:p>580,9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0:0040101:4635</text:p>
          </table:table-cell>
          <table:covered-table-cell/>
          <table:table-cell office:value-type="float" office:value="580.91999999999996" table:style-name="ce6">
            <text:p>580,9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0:0040801:278</text:p>
          </table:table-cell>
          <table:covered-table-cell/>
          <table:table-cell office:value-type="float" office:value="81070.080000000002" table:style-name="ce6">
            <text:p>81070,0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0:0070101:5285</text:p>
          </table:table-cell>
          <table:covered-table-cell/>
          <table:table-cell office:value-type="float" office:value="87141.6" table:style-name="ce6">
            <text:p>87141,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0:0160101:626</text:p>
          </table:table-cell>
          <table:covered-table-cell/>
          <table:table-cell office:value-type="float" office:value="3161.6" table:style-name="ce6">
            <text:p>3161,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0:1230101:2230</text:p>
          </table:table-cell>
          <table:covered-table-cell/>
          <table:table-cell office:value-type="float" office:value="281407.5" table:style-name="ce6">
            <text:p>281407,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0:1230101:2231</text:p>
          </table:table-cell>
          <table:covered-table-cell/>
          <table:table-cell office:value-type="float" office:value="294915.06" table:style-name="ce6">
            <text:p>294915,0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10:1250101:2443</text:p>
          </table:table-cell>
          <table:covered-table-cell/>
          <table:table-cell office:value-type="float" office:value="804654.4" table:style-name="ce6">
            <text:p>804654,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10:1270101:428</text:p>
          </table:table-cell>
          <table:covered-table-cell/>
          <table:table-cell office:value-type="float" office:value="280.3" table:style-name="ce6">
            <text:p>280,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10:1660101:3030</text:p>
          </table:table-cell>
          <table:covered-table-cell/>
          <table:table-cell office:value-type="float" office:value="171077.92" table:style-name="ce6">
            <text:p>171077,9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10:1660101:3031</text:p>
          </table:table-cell>
          <table:covered-table-cell/>
          <table:table-cell office:value-type="float" office:value="362605.5" table:style-name="ce6">
            <text:p>362605,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10:1660101:3032</text:p>
          </table:table-cell>
          <table:covered-table-cell/>
          <table:table-cell office:value-type="float" office:value="331053.75" table:style-name="ce6">
            <text:p>331053,7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10:1660101:3033</text:p>
          </table:table-cell>
          <table:covered-table-cell/>
          <table:table-cell office:value-type="float" office:value="770403.48" table:style-name="ce6">
            <text:p>770403,4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10:1910203:2340</text:p>
          </table:table-cell>
          <table:covered-table-cell/>
          <table:table-cell office:value-type="float" office:value="1015397.76" table:style-name="ce6">
            <text:p>1015397,7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10:2740101:697</text:p>
          </table:table-cell>
          <table:covered-table-cell/>
          <table:table-cell office:value-type="float" office:value="99486.66" table:style-name="ce6">
            <text:p>99486,6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10:2740101:698</text:p>
          </table:table-cell>
          <table:covered-table-cell/>
          <table:table-cell office:value-type="float" office:value="116914.98" table:style-name="ce6">
            <text:p>116914,9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10:2740101:699</text:p>
          </table:table-cell>
          <table:covered-table-cell/>
          <table:table-cell office:value-type="float" office:value="23963.94" table:style-name="ce6">
            <text:p>23963,9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10:2740101:700</text:p>
          </table:table-cell>
          <table:covered-table-cell/>
          <table:table-cell office:value-type="float" office:value="4615865.28" table:style-name="ce6">
            <text:p>4615865,2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10:2740101:701</text:p>
          </table:table-cell>
          <table:covered-table-cell/>
          <table:table-cell office:value-type="float" office:value="24236.25" table:style-name="ce6">
            <text:p>24236,2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10:2750101:3341</text:p>
          </table:table-cell>
          <table:covered-table-cell/>
          <table:table-cell office:value-type="float" office:value="58.33" table:style-name="ce6">
            <text:p>58,3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11:0031901:32</text:p>
          </table:table-cell>
          <table:covered-table-cell/>
          <table:table-cell office:value-type="float" office:value="62040" table:style-name="ce6">
            <text:p>6204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11:0041001:82</text:p>
          </table:table-cell>
          <table:covered-table-cell/>
          <table:table-cell office:value-type="float" office:value="50934.7" table:style-name="ce6">
            <text:p>50934,7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11:0660101:4</text:p>
          </table:table-cell>
          <table:covered-table-cell/>
          <table:table-cell office:value-type="float" office:value="122290" table:style-name="ce6">
            <text:p>12229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13:0610101:589</text:p>
          </table:table-cell>
          <table:covered-table-cell/>
          <table:table-cell office:value-type="float" office:value="281222.40000000002" table:style-name="ce6">
            <text:p>281222,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13:0620101:195</text:p>
          </table:table-cell>
          <table:covered-table-cell/>
          <table:table-cell office:value-type="float" office:value="313053" table:style-name="ce6">
            <text:p>31305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14:0040103:92</text:p>
          </table:table-cell>
          <table:covered-table-cell/>
          <table:table-cell office:value-type="float" office:value="2011902" table:style-name="ce6">
            <text:p>201190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14:0720101:319</text:p>
          </table:table-cell>
          <table:covered-table-cell/>
          <table:table-cell office:value-type="float" office:value="175620" table:style-name="ce6">
            <text:p>17562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16:0000000:534</text:p>
          </table:table-cell>
          <table:covered-table-cell/>
          <table:table-cell office:value-type="float" office:value="30365152" table:style-name="ce6">
            <text:p>303651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1">
            <text:p>57:16:0010301:264</text:p>
          </table:table-cell>
          <table:covered-table-cell/>
          <table:table-cell office:value-type="float" office:value="127673" table:style-name="ce6">
            <text:p>12767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1">
            <text:p>57:16:0550101:42</text:p>
          </table:table-cell>
          <table:covered-table-cell/>
          <table:table-cell office:value-type="float" office:value="107398.5" table:style-name="ce6">
            <text:p>107398,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1">
            <text:p>57:17:0020201:365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1">
            <text:p>57:17:0020201:366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1">
            <text:p>57:17:0020201:367</text:p>
          </table:table-cell>
          <table:covered-table-cell/>
          <table:table-cell office:value-type="float" office:value="375118.52" table:style-name="ce6">
            <text:p>375118,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1">
            <text:p>57:17:0040301:375</text:p>
          </table:table-cell>
          <table:covered-table-cell/>
          <table:table-cell office:value-type="float" office:value="691600" table:style-name="ce6">
            <text:p>69160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1">
            <text:p>57:17:0040301:77</text:p>
          </table:table-cell>
          <table:covered-table-cell/>
          <table:table-cell office:value-type="float" office:value="6224433.25" table:style-name="ce6">
            <text:p>6224433,2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1">
            <text:p>57:18:0040101:683</text:p>
          </table:table-cell>
          <table:covered-table-cell/>
          <table:table-cell office:value-type="float" office:value="1984336.2" table:style-name="ce6">
            <text:p>1984336,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1">
            <text:p>57:18:0040101:684</text:p>
          </table:table-cell>
          <table:covered-table-cell/>
          <table:table-cell office:value-type="float" office:value="1984342.38" table:style-name="ce6">
            <text:p>1984342,3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1">
            <text:p>57:18:0070301:123</text:p>
          </table:table-cell>
          <table:covered-table-cell/>
          <table:table-cell office:value-type="float" office:value="56495.26" table:style-name="ce6">
            <text:p>56495,26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1">
            <text:p>57:19:0230101:1225</text:p>
          </table:table-cell>
          <table:covered-table-cell/>
          <table:table-cell office:value-type="float" office:value="18651.18" table:style-name="ce6">
            <text:p>18651,1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1">
            <text:p>57:21:0000000:1230</text:p>
          </table:table-cell>
          <table:covered-table-cell/>
          <table:table-cell office:value-type="float" office:value="1261440" table:style-name="ce6">
            <text:p>126144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1">
            <text:p>57:21:0000000:557</text:p>
          </table:table-cell>
          <table:covered-table-cell/>
          <table:table-cell office:value-type="float" office:value="45246683.520000003" table:style-name="ce6">
            <text:p>45246683,5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1">
            <text:p>57:21:0210101:86</text:p>
          </table:table-cell>
          <table:covered-table-cell/>
          <table:table-cell office:value-type="float" office:value="198792" table:style-name="ce6">
            <text:p>19879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1">
            <text:p>57:22:0520101:19</text:p>
          </table:table-cell>
          <table:covered-table-cell/>
          <table:table-cell office:value-type="float" office:value="351700" table:style-name="ce6">
            <text:p>35170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1">
            <text:p>57:22:0610103:523</text:p>
          </table:table-cell>
          <table:covered-table-cell/>
          <table:table-cell office:value-type="float" office:value="184365.88" table:style-name="ce6">
            <text:p>184365,8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1">
            <text:p>57:23:0030101:148</text:p>
          </table:table-cell>
          <table:covered-table-cell/>
          <table:table-cell office:value-type="float" office:value="4058.73" table:style-name="ce6">
            <text:p>4058,73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1">
            <text:p>57:23:0030101:304</text:p>
          </table:table-cell>
          <table:covered-table-cell/>
          <table:table-cell office:value-type="float" office:value="971.32" table:style-name="ce6">
            <text:p>971,3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1">
            <text:p>57:24:0220101:126</text:p>
          </table:table-cell>
          <table:covered-table-cell/>
          <table:table-cell office:value-type="float" office:value="487567.08" table:style-name="ce6">
            <text:p>487567,0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1">
            <text:p>57:25:0010161:27</text:p>
          </table:table-cell>
          <table:covered-table-cell/>
          <table:table-cell office:value-type="float" office:value="60648.72" table:style-name="ce6">
            <text:p>60648,7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2" table:number-rows-spanned="1" table:style-name="ce21">
            <text:p>57:25:0010229:435</text:p>
          </table:table-cell>
          <table:covered-table-cell/>
          <table:table-cell office:value-type="float" office:value="75006.720000000001" table:style-name="ce6">
            <text:p>75006,7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2" table:number-rows-spanned="1" table:style-name="ce21">
            <text:p>57:25:0021509:23</text:p>
          </table:table-cell>
          <table:covered-table-cell/>
          <table:table-cell office:value-type="float" office:value="997367.5" table:style-name="ce6">
            <text:p>997367,5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2" table:number-rows-spanned="1" table:style-name="ce21">
            <text:p>57:25:0021509:24</text:p>
          </table:table-cell>
          <table:covered-table-cell/>
          <table:table-cell office:value-type="float" office:value="903620" table:style-name="ce6">
            <text:p>903620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2" table:number-rows-spanned="1" table:style-name="ce21">
            <text:p>57:25:0031110:32</text:p>
          </table:table-cell>
          <table:covered-table-cell/>
          <table:table-cell office:value-type="float" office:value="139304.20000000001" table:style-name="ce6">
            <text:p>139304,2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2" table:number-rows-spanned="1" table:style-name="ce21">
            <text:p>57:25:0031110:37</text:p>
          </table:table-cell>
          <table:covered-table-cell/>
          <table:table-cell office:value-type="float" office:value="128727.74" table:style-name="ce6">
            <text:p>128727,7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2" table:number-rows-spanned="1" table:style-name="ce21">
            <text:p>57:26:0010310:45</text:p>
          </table:table-cell>
          <table:covered-table-cell/>
          <table:table-cell office:value-type="float" office:value="733994.04" table:style-name="ce6">
            <text:p>733994,04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2" table:number-rows-spanned="1" table:style-name="ce21">
            <text:p>57:26:0010313:361</text:p>
          </table:table-cell>
          <table:covered-table-cell/>
          <table:table-cell office:value-type="float" office:value="2146805.1" table:style-name="ce6">
            <text:p>2146805,1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2" table:number-rows-spanned="1" table:style-name="ce21">
            <text:p>57:27:0010216:5</text:p>
          </table:table-cell>
          <table:covered-table-cell/>
          <table:table-cell office:value-type="float" office:value="361600.8" table:style-name="ce6">
            <text:p>361600,8</text:p>
          </table:table-cell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6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7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3:0440101:4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5:0000000:20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5:0000000:36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05:0000000:60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05:0000000:68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05:0010101:18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05:0010401:19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05:0010401: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05:0010402:1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05:0010402:2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05:0010402:2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05:0010402:5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05:0530101:2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05:0530101:5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05:0530101:8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06:0980101:11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09:0880101:22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20101:381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20101:381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20101:392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20101:394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20101:402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020101:403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020101:403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020101:403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020101:403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0020101:409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0020101:409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0020101:411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0020101:414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0020101:416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0020101:416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0:0020101:422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0:0020101:430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0:0020101:431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0:0020101:432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0:0020101:433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0:0020101:435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0:0020101:436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0:0020101:436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0:0020101:437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0:0020101:437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0:0020101:437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0:0020101:437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0:0020101:439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0:0020101:449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0:0040801:49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0:0050201:17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0:0050201:17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0:0060201:116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0:0060201:149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0:0060201:149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10:0060201:151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10:0060201:159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10:0060201:162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10:0060201:163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10:0060201:171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1">
            <text:p>57:10:0060201:171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1">
            <text:p>57:10:0060201:171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1">
            <text:p>57:10:0060201:171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1">
            <text:p>57:10:0060201:17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1">
            <text:p>57:10:0420101:3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1">
            <text:p>57:10:0820101:1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1">
            <text:p>57:10:0960101:161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1">
            <text:p>57:10:0960101:69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1">
            <text:p>57:10:1270101:20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1">
            <text:p>57:10:1320101:106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1">
            <text:p>57:10:1320101:109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3" table:number-rows-spanned="1" table:style-name="ce21">
            <text:p>57:10:1320101:135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3" table:number-rows-spanned="1" table:style-name="ce21">
            <text:p>57:10:1320101:88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3" table:number-rows-spanned="1" table:style-name="ce21">
            <text:p>57:10:1330101:5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3" table:number-rows-spanned="1" table:style-name="ce21">
            <text:p>57:10:1390101:6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3" table:number-rows-spanned="1" table:style-name="ce21">
            <text:p>57:10:1650101:59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3" table:number-rows-spanned="1" table:style-name="ce21">
            <text:p>57:10:2450101:20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3" table:number-rows-spanned="1" table:style-name="ce21">
            <text:p>57:10:2480101:7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3" table:number-rows-spanned="1" table:style-name="ce21">
            <text:p>57:10:2700101:15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3" table:number-rows-spanned="1" table:style-name="ce21">
            <text:p>57:10:2750101:158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3" table:number-rows-spanned="1" table:style-name="ce21">
            <text:p>57:11:0020301:135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3" table:number-rows-spanned="1" table:style-name="ce21">
            <text:p>57:11:0020301:135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3" table:number-rows-spanned="1" table:style-name="ce21">
            <text:p>57:11:0020301:56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3" table:number-rows-spanned="1" table:style-name="ce21">
            <text:p>57:11:1400204:9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3" table:number-rows-spanned="1" table:style-name="ce21">
            <text:p>57:14:0040601:2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3" table:number-rows-spanned="1" table:style-name="ce21">
            <text:p>57:14:0460101:43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3" table:number-rows-spanned="1" table:style-name="ce21">
            <text:p>57:15:0030203:14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3" table:number-rows-spanned="1" table:style-name="ce21">
            <text:p>57:15:0790101:7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3" table:number-rows-spanned="1" table:style-name="ce21">
            <text:p>57:16:0000000:12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3" table:number-rows-spanned="1" table:style-name="ce21">
            <text:p>57:16:0010102:142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3" table:number-rows-spanned="1" table:style-name="ce21">
            <text:p>57:16:0010102:165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3" table:number-rows-spanned="1" table:style-name="ce21">
            <text:p>57:16:0010102:21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number-columns-spanned="3" table:number-rows-spanned="1" table:style-name="ce21">
            <text:p>57:16:0010102:22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number-columns-spanned="3" table:number-rows-spanned="1" table:style-name="ce21">
            <text:p>57:16:0020101:4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number-columns-spanned="3" table:number-rows-spanned="1" table:style-name="ce21">
            <text:p>57:18:0390101:27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number-columns-spanned="3" table:number-rows-spanned="1" table:style-name="ce21">
            <text:p>57:19:0520101:15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number-columns-spanned="3" table:number-rows-spanned="1" table:style-name="ce21">
            <text:p>57:20:0000000:2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number-columns-spanned="3" table:number-rows-spanned="1" table:style-name="ce21">
            <text:p>57:20:0010320:1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number-columns-spanned="3" table:number-rows-spanned="1" table:style-name="ce21">
            <text:p>57:20:0010320:1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number-columns-spanned="3" table:number-rows-spanned="1" table:style-name="ce21">
            <text:p>57:20:0010320:1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number-columns-spanned="3" table:number-rows-spanned="1" table:style-name="ce21">
            <text:p>57:20:0010320:1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7">
            <text:p>99</text:p>
          </table:table-cell>
          <table:table-cell office:value-type="string" table:number-columns-spanned="3" table:number-rows-spanned="1" table:style-name="ce21">
            <text:p>57:20:0010320:1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0" table:style-name="ce7">
            <text:p>100</text:p>
          </table:table-cell>
          <table:table-cell office:value-type="string" table:number-columns-spanned="3" table:number-rows-spanned="1" table:style-name="ce21">
            <text:p>57:20:0010321:1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1" table:style-name="ce7">
            <text:p>101</text:p>
          </table:table-cell>
          <table:table-cell office:value-type="string" table:number-columns-spanned="3" table:number-rows-spanned="1" table:style-name="ce21">
            <text:p>57:20:0010321: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2" table:style-name="ce7">
            <text:p>102</text:p>
          </table:table-cell>
          <table:table-cell office:value-type="string" table:number-columns-spanned="3" table:number-rows-spanned="1" table:style-name="ce21">
            <text:p>57:21:0210101:64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3" table:style-name="ce7">
            <text:p>103</text:p>
          </table:table-cell>
          <table:table-cell office:value-type="string" table:number-columns-spanned="3" table:number-rows-spanned="1" table:style-name="ce21">
            <text:p>57:22:0000000:129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4" table:style-name="ce7">
            <text:p>104</text:p>
          </table:table-cell>
          <table:table-cell office:value-type="string" table:number-columns-spanned="3" table:number-rows-spanned="1" table:style-name="ce21">
            <text:p>57:22:0000000:129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5" table:style-name="ce7">
            <text:p>105</text:p>
          </table:table-cell>
          <table:table-cell office:value-type="string" table:number-columns-spanned="3" table:number-rows-spanned="1" table:style-name="ce21">
            <text:p>57:22:0000000:14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6" table:style-name="ce7">
            <text:p>106</text:p>
          </table:table-cell>
          <table:table-cell office:value-type="string" table:number-columns-spanned="3" table:number-rows-spanned="1" table:style-name="ce21">
            <text:p>57:22:0000000:164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7" table:style-name="ce7">
            <text:p>107</text:p>
          </table:table-cell>
          <table:table-cell office:value-type="string" table:number-columns-spanned="3" table:number-rows-spanned="1" table:style-name="ce21">
            <text:p>57:22:0000000:25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8" table:style-name="ce7">
            <text:p>108</text:p>
          </table:table-cell>
          <table:table-cell office:value-type="string" table:number-columns-spanned="3" table:number-rows-spanned="1" table:style-name="ce21">
            <text:p>57:22:0000000:25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09" table:style-name="ce7">
            <text:p>109</text:p>
          </table:table-cell>
          <table:table-cell office:value-type="string" table:number-columns-spanned="3" table:number-rows-spanned="1" table:style-name="ce21">
            <text:p>57:22:0020208:6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0" table:style-name="ce7">
            <text:p>110</text:p>
          </table:table-cell>
          <table:table-cell office:value-type="string" table:number-columns-spanned="3" table:number-rows-spanned="1" table:style-name="ce21">
            <text:p>57:22:0030401:6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1" table:style-name="ce7">
            <text:p>111</text:p>
          </table:table-cell>
          <table:table-cell office:value-type="string" table:number-columns-spanned="3" table:number-rows-spanned="1" table:style-name="ce21">
            <text:p>57:22:0040303:85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2" table:style-name="ce7">
            <text:p>112</text:p>
          </table:table-cell>
          <table:table-cell office:value-type="string" table:number-columns-spanned="3" table:number-rows-spanned="1" table:style-name="ce21">
            <text:p>57:22:0040303:87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3" table:style-name="ce7">
            <text:p>113</text:p>
          </table:table-cell>
          <table:table-cell office:value-type="string" table:number-columns-spanned="3" table:number-rows-spanned="1" table:style-name="ce21">
            <text:p>57:22:0520101:2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4" table:style-name="ce7">
            <text:p>114</text:p>
          </table:table-cell>
          <table:table-cell office:value-type="string" table:number-columns-spanned="3" table:number-rows-spanned="1" table:style-name="ce21">
            <text:p>57:22:0520101:22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5" table:style-name="ce7">
            <text:p>115</text:p>
          </table:table-cell>
          <table:table-cell office:value-type="string" table:number-columns-spanned="3" table:number-rows-spanned="1" table:style-name="ce21">
            <text:p>57:22:0520101:7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6" table:style-name="ce7">
            <text:p>116</text:p>
          </table:table-cell>
          <table:table-cell office:value-type="string" table:number-columns-spanned="3" table:number-rows-spanned="1" table:style-name="ce21">
            <text:p>57:22:0850101: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7" table:style-name="ce7">
            <text:p>117</text:p>
          </table:table-cell>
          <table:table-cell office:value-type="string" table:number-columns-spanned="3" table:number-rows-spanned="1" table:style-name="ce21">
            <text:p>57:22:0850103:52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8" table:style-name="ce7">
            <text:p>118</text:p>
          </table:table-cell>
          <table:table-cell office:value-type="string" table:number-columns-spanned="3" table:number-rows-spanned="1" table:style-name="ce21">
            <text:p>57:22:0850103:53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19" table:style-name="ce7">
            <text:p>119</text:p>
          </table:table-cell>
          <table:table-cell office:value-type="string" table:number-columns-spanned="3" table:number-rows-spanned="1" table:style-name="ce21">
            <text:p>57:22:0850103:90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0" table:style-name="ce7">
            <text:p>120</text:p>
          </table:table-cell>
          <table:table-cell office:value-type="string" table:number-columns-spanned="3" table:number-rows-spanned="1" table:style-name="ce21">
            <text:p>57:22:0920101:1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1" table:style-name="ce7">
            <text:p>121</text:p>
          </table:table-cell>
          <table:table-cell office:value-type="string" table:number-columns-spanned="3" table:number-rows-spanned="1" table:style-name="ce21">
            <text:p>57:22:1110101:59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2" table:style-name="ce7">
            <text:p>122</text:p>
          </table:table-cell>
          <table:table-cell office:value-type="string" table:number-columns-spanned="3" table:number-rows-spanned="1" table:style-name="ce21">
            <text:p>57:22:1110101:60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3" table:style-name="ce7">
            <text:p>123</text:p>
          </table:table-cell>
          <table:table-cell office:value-type="string" table:number-columns-spanned="3" table:number-rows-spanned="1" table:style-name="ce21">
            <text:p>57:22:1110101:65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4" table:style-name="ce7">
            <text:p>124</text:p>
          </table:table-cell>
          <table:table-cell office:value-type="string" table:number-columns-spanned="3" table:number-rows-spanned="1" table:style-name="ce21">
            <text:p>57:24:0000000:123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5" table:style-name="ce7">
            <text:p>125</text:p>
          </table:table-cell>
          <table:table-cell office:value-type="string" table:number-columns-spanned="3" table:number-rows-spanned="1" table:style-name="ce21">
            <text:p>57:24:0010102:16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6" table:style-name="ce7">
            <text:p>126</text:p>
          </table:table-cell>
          <table:table-cell office:value-type="string" table:number-columns-spanned="3" table:number-rows-spanned="1" table:style-name="ce21">
            <text:p>57:24:0010403:260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7" table:style-name="ce7">
            <text:p>127</text:p>
          </table:table-cell>
          <table:table-cell office:value-type="string" table:number-columns-spanned="3" table:number-rows-spanned="1" table:style-name="ce21">
            <text:p>57:24:0010403:6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8" table:style-name="ce7">
            <text:p>128</text:p>
          </table:table-cell>
          <table:table-cell office:value-type="string" table:number-columns-spanned="3" table:number-rows-spanned="1" table:style-name="ce21">
            <text:p>57:24:0090101:20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29" table:style-name="ce7">
            <text:p>129</text:p>
          </table:table-cell>
          <table:table-cell office:value-type="string" table:number-columns-spanned="3" table:number-rows-spanned="1" table:style-name="ce21">
            <text:p>57:24:0090101:20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0" table:style-name="ce7">
            <text:p>130</text:p>
          </table:table-cell>
          <table:table-cell office:value-type="string" table:number-columns-spanned="3" table:number-rows-spanned="1" table:style-name="ce21">
            <text:p>57:25:0000000:521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1" table:style-name="ce7">
            <text:p>131</text:p>
          </table:table-cell>
          <table:table-cell office:value-type="string" table:number-columns-spanned="3" table:number-rows-spanned="1" table:style-name="ce21">
            <text:p>57:25:0010604:8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2" table:style-name="ce7">
            <text:p>132</text:p>
          </table:table-cell>
          <table:table-cell office:value-type="string" table:number-columns-spanned="3" table:number-rows-spanned="1" table:style-name="ce21">
            <text:p>57:25:0010727:96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3" table:style-name="ce7">
            <text:p>133</text:p>
          </table:table-cell>
          <table:table-cell office:value-type="string" table:number-columns-spanned="3" table:number-rows-spanned="1" table:style-name="ce21">
            <text:p>57:25:0010822:12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4" table:style-name="ce7">
            <text:p>134</text:p>
          </table:table-cell>
          <table:table-cell office:value-type="string" table:number-columns-spanned="3" table:number-rows-spanned="1" table:style-name="ce21">
            <text:p>57:25:0020404:3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5" table:style-name="ce7">
            <text:p>135</text:p>
          </table:table-cell>
          <table:table-cell office:value-type="string" table:number-columns-spanned="3" table:number-rows-spanned="1" table:style-name="ce21">
            <text:p>57:25:0020520:13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6" table:style-name="ce7">
            <text:p>136</text:p>
          </table:table-cell>
          <table:table-cell office:value-type="string" table:number-columns-spanned="3" table:number-rows-spanned="1" table:style-name="ce21">
            <text:p>57:25:0020622:106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7" table:style-name="ce7">
            <text:p>137</text:p>
          </table:table-cell>
          <table:table-cell office:value-type="string" table:number-columns-spanned="3" table:number-rows-spanned="1" table:style-name="ce21">
            <text:p>57:25:0020622:63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8" table:style-name="ce7">
            <text:p>138</text:p>
          </table:table-cell>
          <table:table-cell office:value-type="string" table:number-columns-spanned="3" table:number-rows-spanned="1" table:style-name="ce21">
            <text:p>57:25:0020622:67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39" table:style-name="ce7">
            <text:p>139</text:p>
          </table:table-cell>
          <table:table-cell office:value-type="string" table:number-columns-spanned="3" table:number-rows-spanned="1" table:style-name="ce21">
            <text:p>57:25:0020622:67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0" table:style-name="ce7">
            <text:p>140</text:p>
          </table:table-cell>
          <table:table-cell office:value-type="string" table:number-columns-spanned="3" table:number-rows-spanned="1" table:style-name="ce21">
            <text:p>57:25:0020622:84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1" table:style-name="ce7">
            <text:p>141</text:p>
          </table:table-cell>
          <table:table-cell office:value-type="string" table:number-columns-spanned="3" table:number-rows-spanned="1" table:style-name="ce21">
            <text:p>57:25:0020622:85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2" table:style-name="ce7">
            <text:p>142</text:p>
          </table:table-cell>
          <table:table-cell office:value-type="string" table:number-columns-spanned="3" table:number-rows-spanned="1" table:style-name="ce21">
            <text:p>57:25:0020622:85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3" table:style-name="ce7">
            <text:p>143</text:p>
          </table:table-cell>
          <table:table-cell office:value-type="string" table:number-columns-spanned="3" table:number-rows-spanned="1" table:style-name="ce21">
            <text:p>57:25:0020622:91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4" table:style-name="ce7">
            <text:p>144</text:p>
          </table:table-cell>
          <table:table-cell office:value-type="string" table:number-columns-spanned="3" table:number-rows-spanned="1" table:style-name="ce21">
            <text:p>57:25:0020623:2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5" table:style-name="ce7">
            <text:p>145</text:p>
          </table:table-cell>
          <table:table-cell office:value-type="string" table:number-columns-spanned="3" table:number-rows-spanned="1" table:style-name="ce21">
            <text:p>57:25:0020626:25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6" table:style-name="ce7">
            <text:p>146</text:p>
          </table:table-cell>
          <table:table-cell office:value-type="string" table:number-columns-spanned="3" table:number-rows-spanned="1" table:style-name="ce21">
            <text:p>57:25:0021201:1348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7" table:style-name="ce7">
            <text:p>147</text:p>
          </table:table-cell>
          <table:table-cell office:value-type="string" table:number-columns-spanned="3" table:number-rows-spanned="1" table:style-name="ce21">
            <text:p>57:25:0021201:69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8" table:style-name="ce7">
            <text:p>148</text:p>
          </table:table-cell>
          <table:table-cell office:value-type="string" table:number-columns-spanned="3" table:number-rows-spanned="1" table:style-name="ce21">
            <text:p>57:25:0021205: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49" table:style-name="ce7">
            <text:p>149</text:p>
          </table:table-cell>
          <table:table-cell office:value-type="string" table:number-columns-spanned="3" table:number-rows-spanned="1" table:style-name="ce21">
            <text:p>57:25:0021411:54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0" table:style-name="ce7">
            <text:p>150</text:p>
          </table:table-cell>
          <table:table-cell office:value-type="string" table:number-columns-spanned="3" table:number-rows-spanned="1" table:style-name="ce21">
            <text:p>57:25:0031007: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1" table:style-name="ce7">
            <text:p>151</text:p>
          </table:table-cell>
          <table:table-cell office:value-type="string" table:number-columns-spanned="3" table:number-rows-spanned="1" table:style-name="ce21">
            <text:p>57:25:0031404:17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2" table:style-name="ce7">
            <text:p>152</text:p>
          </table:table-cell>
          <table:table-cell office:value-type="string" table:number-columns-spanned="3" table:number-rows-spanned="1" table:style-name="ce21">
            <text:p>57:25:0040305:2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3" table:style-name="ce7">
            <text:p>153</text:p>
          </table:table-cell>
          <table:table-cell office:value-type="string" table:number-columns-spanned="3" table:number-rows-spanned="1" table:style-name="ce21">
            <text:p>57:26:0000000:164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4" table:style-name="ce7">
            <text:p>154</text:p>
          </table:table-cell>
          <table:table-cell office:value-type="string" table:number-columns-spanned="3" table:number-rows-spanned="1" table:style-name="ce21">
            <text:p>57:26:0010112:369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5" table:style-name="ce7">
            <text:p>155</text:p>
          </table:table-cell>
          <table:table-cell office:value-type="string" table:number-columns-spanned="3" table:number-rows-spanned="1" table:style-name="ce21">
            <text:p>57:26:0010313:15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6" table:style-name="ce7">
            <text:p>156</text:p>
          </table:table-cell>
          <table:table-cell office:value-type="string" table:number-columns-spanned="3" table:number-rows-spanned="1" table:style-name="ce21">
            <text:p>57:26:0010313:48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7" table:style-name="ce7">
            <text:p>157</text:p>
          </table:table-cell>
          <table:table-cell office:value-type="string" table:number-columns-spanned="3" table:number-rows-spanned="1" table:style-name="ce21">
            <text:p>57:26:0010313:486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8" table:style-name="ce7">
            <text:p>158</text:p>
          </table:table-cell>
          <table:table-cell office:value-type="string" table:number-columns-spanned="3" table:number-rows-spanned="1" table:style-name="ce21">
            <text:p>57:26:0010313:514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59" table:style-name="ce7">
            <text:p>159</text:p>
          </table:table-cell>
          <table:table-cell office:value-type="string" table:number-columns-spanned="3" table:number-rows-spanned="1" table:style-name="ce21">
            <text:p>57:26:0010403:1141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0" table:style-name="ce7">
            <text:p>160</text:p>
          </table:table-cell>
          <table:table-cell office:value-type="string" table:number-columns-spanned="3" table:number-rows-spanned="1" table:style-name="ce21">
            <text:p>57:26:0010403:1292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1">
          <table:table-cell office:value-type="float" office:value="161" table:style-name="ce7">
            <text:p>161</text:p>
          </table:table-cell>
          <table:table-cell office:value-type="string" table:number-columns-spanned="3" table:number-rows-spanned="1" table:style-name="ce21">
            <text:p>57:26:0010403:1315</text:p>
          </table:table-cell>
          <table:covered-table-cell table:number-columns-repeated="2"/>
          <table:table-cell office:value-type="string" table:number-columns-spanned="2" table:number-rows-spanned="1" table:style-name="ce21">
            <text:p>19.08.2026</text:p>
          </table:table-cell>
          <table:covered-table-cell/>
          <table:table-cell office:value-type="string" table:style-name="ce6">
            <text:p>14.08.2026</text:p>
          </table:table-cell>
          <table:table-cell table:number-columns-repeated="16377"/>
        </table:table-row>
        <table:table-row table:style-name="ro8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C46E640E89280DFC378B2D061F011677F176EBF37B31EC60655C5CA7F1C1A5AD8FA2BFE49D140D9656133FA1AEF5AF36693DD88618C3A1EC17AB2DAF8E5DBB16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06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31T07:25:43Z</dc:date>
    <meta:editing-cycles>6</meta:editing-cycles>
    <meta:editing-duration>PT1452S</meta:editing-duration>
  </office:meta>
</office:document-meta>
</file>