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49.5pt" style:use-optimal-row-height="false" fo:break-before="auto"/>
    </style:style>
    <style:style style:name="ro4" style:family="table-row">
      <style:table-row-properties style:row-height="57pt" style:use-optimal-row-height="tru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42.75pt" style:use-optimal-row-height="true" fo:break-before="auto"/>
    </style:style>
    <style:style style:name="ro7" style:family="table-row">
      <style:table-row-properties style:row-height="70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0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92</text:p>
          </table:table-cell>
          <table:table-cell table:number-columns-repeated="4" table:style-name="ce2"/>
          <table:table-cell office:value-type="string" table:style-name="ce4">
            <text:p>28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81" table:style-name="ce6">
            <text:p>81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68" table:style-name="ce6">
            <text:p>68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22">
            <text:p>57:01:0010211:473</text:p>
          </table:table-cell>
          <table:covered-table-cell/>
          <table:table-cell office:value-type="float" office:value="97306.08" table:style-name="ce6">
            <text:p>97306,08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22">
            <text:p>57:02:0200101:279</text:p>
          </table:table-cell>
          <table:covered-table-cell/>
          <table:table-cell office:value-type="float" office:value="14840.35" table:style-name="ce6">
            <text:p>14840,3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2">
            <text:p>57:06:0000000:115</text:p>
          </table:table-cell>
          <table:covered-table-cell/>
          <table:table-cell office:value-type="float" office:value="4167.88" table:style-name="ce6">
            <text:p>4167,88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22">
            <text:p>57:06:0000000:116</text:p>
          </table:table-cell>
          <table:covered-table-cell/>
          <table:table-cell office:value-type="float" office:value="3161.84" table:style-name="ce6">
            <text:p>3161,8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22">
            <text:p>57:06:0000000:561</text:p>
          </table:table-cell>
          <table:covered-table-cell/>
          <table:table-cell office:value-type="float" office:value="3912779.36" table:style-name="ce6">
            <text:p>3912779,3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22">
            <text:p>57:06:0000000:69</text:p>
          </table:table-cell>
          <table:covered-table-cell/>
          <table:table-cell office:value-type="float" office:value="107754.07" table:style-name="ce6">
            <text:p>107754,07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22">
            <text:p>57:06:0000000:70</text:p>
          </table:table-cell>
          <table:covered-table-cell/>
          <table:table-cell office:value-type="float" office:value="74626.61" table:style-name="ce6">
            <text:p>74626,61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22">
            <text:p>57:06:0030201:574</text:p>
          </table:table-cell>
          <table:covered-table-cell/>
          <table:table-cell office:value-type="float" office:value="209935.96" table:style-name="ce6">
            <text:p>209935,9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22">
            <text:p>57:06:0030201:578</text:p>
          </table:table-cell>
          <table:covered-table-cell/>
          <table:table-cell office:value-type="float" office:value="40.840000000000003" table:style-name="ce6">
            <text:p>40,8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2">
            <text:p>57:06:0030201:579</text:p>
          </table:table-cell>
          <table:covered-table-cell/>
          <table:table-cell office:value-type="float" office:value="2654.6" table:style-name="ce6">
            <text:p>2654,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22">
            <text:p>57:06:0030201:580</text:p>
          </table:table-cell>
          <table:covered-table-cell/>
          <table:table-cell office:value-type="float" office:value="6289.92" table:style-name="ce6">
            <text:p>6289,9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22">
            <text:p>57:06:0030301:853</text:p>
          </table:table-cell>
          <table:covered-table-cell/>
          <table:table-cell office:value-type="float" office:value="8804.5499999999993" table:style-name="ce6">
            <text:p>8804,5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22">
            <text:p>57:06:0370101:1070</text:p>
          </table:table-cell>
          <table:covered-table-cell/>
          <table:table-cell office:value-type="float" office:value="247500" table:style-name="ce6">
            <text:p>24750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22">
            <text:p>57:06:0660101:395</text:p>
          </table:table-cell>
          <table:covered-table-cell/>
          <table:table-cell office:value-type="float" office:value="694.28" table:style-name="ce6">
            <text:p>694,28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22">
            <text:p>57:06:0660101:396</text:p>
          </table:table-cell>
          <table:covered-table-cell/>
          <table:table-cell office:value-type="float" office:value="40.840000000000003" table:style-name="ce6">
            <text:p>40,8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22">
            <text:p>57:06:1460101:41</text:p>
          </table:table-cell>
          <table:covered-table-cell/>
          <table:table-cell office:value-type="float" office:value="236100" table:style-name="ce6">
            <text:p>23610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22">
            <text:p>57:09:0000000:166</text:p>
          </table:table-cell>
          <table:covered-table-cell/>
          <table:table-cell office:value-type="float" office:value="2103.7199999999998" table:style-name="ce6">
            <text:p>2103,7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22">
            <text:p>57:09:0010301:331</text:p>
          </table:table-cell>
          <table:covered-table-cell/>
          <table:table-cell office:value-type="float" office:value="32.229999999999997" table:style-name="ce6">
            <text:p>32,23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22">
            <text:p>57:09:0990101:175</text:p>
          </table:table-cell>
          <table:covered-table-cell/>
          <table:table-cell office:value-type="float" office:value="1280960.94" table:style-name="ce6">
            <text:p>1280960,9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22">
            <text:p>57:10:0000000:112</text:p>
          </table:table-cell>
          <table:covered-table-cell/>
          <table:table-cell office:value-type="float" office:value="11193.24" table:style-name="ce6">
            <text:p>11193,2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22">
            <text:p>57:10:0000000:199</text:p>
          </table:table-cell>
          <table:covered-table-cell/>
          <table:table-cell office:value-type="float" office:value="13196252.4" table:style-name="ce6">
            <text:p>13196252,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2" table:number-rows-spanned="1" table:style-name="ce22">
            <text:p>57:10:0000000:3499</text:p>
          </table:table-cell>
          <table:covered-table-cell/>
          <table:table-cell office:value-type="float" office:value="455116.05" table:style-name="ce6">
            <text:p>455116,0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2" table:number-rows-spanned="1" table:style-name="ce22">
            <text:p>57:10:0000000:3704</text:p>
          </table:table-cell>
          <table:covered-table-cell/>
          <table:table-cell office:value-type="float" office:value="412732.89" table:style-name="ce6">
            <text:p>412732,89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2" table:number-rows-spanned="1" table:style-name="ce22">
            <text:p>57:10:0000000:874</text:p>
          </table:table-cell>
          <table:covered-table-cell/>
          <table:table-cell office:value-type="float" office:value="2117.64" table:style-name="ce6">
            <text:p>2117,6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2" table:number-rows-spanned="1" table:style-name="ce22">
            <text:p>57:10:0010101:1393</text:p>
          </table:table-cell>
          <table:covered-table-cell/>
          <table:table-cell office:value-type="float" office:value="781451.52" table:style-name="ce6">
            <text:p>781451,5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2" table:number-rows-spanned="1" table:style-name="ce22">
            <text:p>57:10:0011201:292</text:p>
          </table:table-cell>
          <table:covered-table-cell/>
          <table:table-cell office:value-type="float" office:value="75432.960000000006" table:style-name="ce6">
            <text:p>75432,9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2" table:number-rows-spanned="1" table:style-name="ce22">
            <text:p>57:10:0020101:4537</text:p>
          </table:table-cell>
          <table:covered-table-cell/>
          <table:table-cell office:value-type="float" office:value="260.97000000000003" table:style-name="ce6">
            <text:p>260,97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2" table:number-rows-spanned="1" table:style-name="ce22">
            <text:p>57:10:0041201:214</text:p>
          </table:table-cell>
          <table:covered-table-cell/>
          <table:table-cell office:value-type="float" office:value="155417.72" table:style-name="ce6">
            <text:p>155417,7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2" table:number-rows-spanned="1" table:style-name="ce22">
            <text:p>57:10:0052501:957</text:p>
          </table:table-cell>
          <table:covered-table-cell/>
          <table:table-cell office:value-type="float" office:value="122560" table:style-name="ce6">
            <text:p>12256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2" table:number-rows-spanned="1" table:style-name="ce22">
            <text:p>57:10:0060101:2196</text:p>
          </table:table-cell>
          <table:covered-table-cell/>
          <table:table-cell office:value-type="float" office:value="438480" table:style-name="ce6">
            <text:p>43848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2" table:number-rows-spanned="1" table:style-name="ce22">
            <text:p>57:10:0060201:2394</text:p>
          </table:table-cell>
          <table:covered-table-cell/>
          <table:table-cell office:value-type="float" office:value="160.68" table:style-name="ce6">
            <text:p>160,68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2" table:number-rows-spanned="1" table:style-name="ce22">
            <text:p>57:10:0070101:4343</text:p>
          </table:table-cell>
          <table:covered-table-cell/>
          <table:table-cell office:value-type="float" office:value="271109.92" table:style-name="ce6">
            <text:p>271109,9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22">
            <text:p>57:10:0500101:520</text:p>
          </table:table-cell>
          <table:covered-table-cell/>
          <table:table-cell office:value-type="float" office:value="908437.75" table:style-name="ce6">
            <text:p>908437,7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2" table:number-rows-spanned="1" table:style-name="ce22">
            <text:p>57:10:0530101:189</text:p>
          </table:table-cell>
          <table:covered-table-cell/>
          <table:table-cell office:value-type="float" office:value="449835" table:style-name="ce6">
            <text:p>44983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2" table:number-rows-spanned="1" table:style-name="ce22">
            <text:p>57:10:1140101:397</text:p>
          </table:table-cell>
          <table:covered-table-cell/>
          <table:table-cell office:value-type="float" office:value="184678.56" table:style-name="ce6">
            <text:p>184678,5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2" table:number-rows-spanned="1" table:style-name="ce22">
            <text:p>57:10:1410101:5</text:p>
          </table:table-cell>
          <table:covered-table-cell/>
          <table:table-cell office:value-type="float" office:value="663249.16" table:style-name="ce6">
            <text:p>663249,1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2" table:number-rows-spanned="1" table:style-name="ce22">
            <text:p>57:10:1690101:2050</text:p>
          </table:table-cell>
          <table:covered-table-cell/>
          <table:table-cell office:value-type="float" office:value="14008.96" table:style-name="ce6">
            <text:p>14008,9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2" table:number-rows-spanned="1" table:style-name="ce22">
            <text:p>57:10:1780101:693</text:p>
          </table:table-cell>
          <table:covered-table-cell/>
          <table:table-cell office:value-type="float" office:value="5925.52" table:style-name="ce6">
            <text:p>5925,5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2" table:number-rows-spanned="1" table:style-name="ce22">
            <text:p>57:10:2710101:468</text:p>
          </table:table-cell>
          <table:covered-table-cell/>
          <table:table-cell office:value-type="float" office:value="95051.11" table:style-name="ce6">
            <text:p>95051,11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2" table:number-rows-spanned="1" table:style-name="ce22">
            <text:p>57:11:0021701:35</text:p>
          </table:table-cell>
          <table:covered-table-cell/>
          <table:table-cell office:value-type="float" office:value="52200.5" table:style-name="ce6">
            <text:p>52200,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2" table:number-rows-spanned="1" table:style-name="ce22">
            <text:p>57:11:0022201:22</text:p>
          </table:table-cell>
          <table:covered-table-cell/>
          <table:table-cell office:value-type="float" office:value="49082" table:style-name="ce6">
            <text:p>4908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2" table:number-rows-spanned="1" table:style-name="ce22">
            <text:p>57:11:0030501:143</text:p>
          </table:table-cell>
          <table:covered-table-cell/>
          <table:table-cell office:value-type="float" office:value="77940" table:style-name="ce6">
            <text:p>7794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2" table:number-rows-spanned="1" table:style-name="ce22">
            <text:p>57:11:1400203:226</text:p>
          </table:table-cell>
          <table:covered-table-cell/>
          <table:table-cell office:value-type="float" office:value="75431.399999999994" table:style-name="ce6">
            <text:p>75431,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2" table:number-rows-spanned="1" table:style-name="ce22">
            <text:p>57:11:1620101:566</text:p>
          </table:table-cell>
          <table:covered-table-cell/>
          <table:table-cell office:value-type="float" office:value="118744.52" table:style-name="ce6">
            <text:p>118744,5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2" table:number-rows-spanned="1" table:style-name="ce22">
            <text:p>57:11:1620101:567</text:p>
          </table:table-cell>
          <table:covered-table-cell/>
          <table:table-cell office:value-type="float" office:value="94525.75" table:style-name="ce6">
            <text:p>94525,7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2" table:number-rows-spanned="1" table:style-name="ce22">
            <text:p>57:13:0330101:182</text:p>
          </table:table-cell>
          <table:covered-table-cell/>
          <table:table-cell office:value-type="float" office:value="276336.32" table:style-name="ce6">
            <text:p>276336,3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2" table:number-rows-spanned="1" table:style-name="ce22">
            <text:p>57:13:0610101:588</text:p>
          </table:table-cell>
          <table:covered-table-cell/>
          <table:table-cell office:value-type="float" office:value="98476.24" table:style-name="ce6">
            <text:p>98476,2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22">
            <text:p>57:13:0620101:194</text:p>
          </table:table-cell>
          <table:covered-table-cell/>
          <table:table-cell office:value-type="float" office:value="386974.71999999997" table:style-name="ce6">
            <text:p>386974,7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2" table:number-rows-spanned="1" table:style-name="ce22">
            <text:p>57:13:0840101:7</text:p>
          </table:table-cell>
          <table:covered-table-cell/>
          <table:table-cell office:value-type="float" office:value="179160.84" table:style-name="ce6">
            <text:p>179160,8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2" table:number-rows-spanned="1" table:style-name="ce22">
            <text:p>57:14:0040601:173</text:p>
          </table:table-cell>
          <table:covered-table-cell/>
          <table:table-cell office:value-type="float" office:value="14694" table:style-name="ce6">
            <text:p>1469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2" table:number-rows-spanned="1" table:style-name="ce22">
            <text:p>57:15:0660101:497</text:p>
          </table:table-cell>
          <table:covered-table-cell/>
          <table:table-cell office:value-type="float" office:value="340700" table:style-name="ce6">
            <text:p>34070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2" table:number-rows-spanned="1" table:style-name="ce22">
            <text:p>57:15:0660101:498</text:p>
          </table:table-cell>
          <table:covered-table-cell/>
          <table:table-cell office:value-type="float" office:value="340700" table:style-name="ce6">
            <text:p>34070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2" table:number-rows-spanned="1" table:style-name="ce22">
            <text:p>57:15:0660101:499</text:p>
          </table:table-cell>
          <table:covered-table-cell/>
          <table:table-cell office:value-type="float" office:value="340700" table:style-name="ce6">
            <text:p>34070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2" table:number-rows-spanned="1" table:style-name="ce22">
            <text:p>57:15:0660101:500</text:p>
          </table:table-cell>
          <table:covered-table-cell/>
          <table:table-cell office:value-type="float" office:value="340700" table:style-name="ce6">
            <text:p>34070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2" table:number-rows-spanned="1" table:style-name="ce22">
            <text:p>57:15:0660101:501</text:p>
          </table:table-cell>
          <table:covered-table-cell/>
          <table:table-cell office:value-type="float" office:value="282800" table:style-name="ce6">
            <text:p>28280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2" table:number-rows-spanned="1" table:style-name="ce22">
            <text:p>57:15:0660101:502</text:p>
          </table:table-cell>
          <table:covered-table-cell/>
          <table:table-cell office:value-type="float" office:value="340700" table:style-name="ce6">
            <text:p>34070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2" table:number-rows-spanned="1" table:style-name="ce22">
            <text:p>57:17:0020201:359</text:p>
          </table:table-cell>
          <table:covered-table-cell/>
          <table:table-cell office:value-type="float" office:value="375118.52" table:style-name="ce6">
            <text:p>375118,5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2" table:number-rows-spanned="1" table:style-name="ce22">
            <text:p>57:17:0020201:360</text:p>
          </table:table-cell>
          <table:covered-table-cell/>
          <table:table-cell office:value-type="float" office:value="375118.52" table:style-name="ce6">
            <text:p>375118,5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2" table:number-rows-spanned="1" table:style-name="ce22">
            <text:p>57:17:0020201:361</text:p>
          </table:table-cell>
          <table:covered-table-cell/>
          <table:table-cell office:value-type="float" office:value="937798.96" table:style-name="ce6">
            <text:p>937798,9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2" table:number-rows-spanned="1" table:style-name="ce22">
            <text:p>57:17:0020201:362</text:p>
          </table:table-cell>
          <table:covered-table-cell/>
          <table:table-cell office:value-type="float" office:value="375118.52" table:style-name="ce6">
            <text:p>375118,5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2" table:number-rows-spanned="1" table:style-name="ce22">
            <text:p>57:17:0020201:363</text:p>
          </table:table-cell>
          <table:covered-table-cell/>
          <table:table-cell office:value-type="float" office:value="375118.52" table:style-name="ce6">
            <text:p>375118,5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2" table:number-rows-spanned="1" table:style-name="ce22">
            <text:p>57:17:0020201:364</text:p>
          </table:table-cell>
          <table:covered-table-cell/>
          <table:table-cell office:value-type="float" office:value="375118.52" table:style-name="ce6">
            <text:p>375118,5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2" table:number-rows-spanned="1" table:style-name="ce22">
            <text:p>57:18:1360101:1250</text:p>
          </table:table-cell>
          <table:covered-table-cell/>
          <table:table-cell office:value-type="float" office:value="220058" table:style-name="ce6">
            <text:p>220058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2" table:number-rows-spanned="1" table:style-name="ce22">
            <text:p>57:18:1360101:1251</text:p>
          </table:table-cell>
          <table:covered-table-cell/>
          <table:table-cell office:value-type="float" office:value="82121.13" table:style-name="ce6">
            <text:p>82121,13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2" table:number-rows-spanned="1" table:style-name="ce22">
            <text:p>57:19:0010309:104</text:p>
          </table:table-cell>
          <table:covered-table-cell/>
          <table:table-cell office:value-type="float" office:value="388440" table:style-name="ce6">
            <text:p>388440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2" table:number-rows-spanned="1" table:style-name="ce22">
            <text:p>57:19:0280101:245</text:p>
          </table:table-cell>
          <table:covered-table-cell/>
          <table:table-cell office:value-type="float" office:value="67968.09" table:style-name="ce6">
            <text:p>67968,09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2" table:number-rows-spanned="1" table:style-name="ce22">
            <text:p>57:20:0010102:7</text:p>
          </table:table-cell>
          <table:covered-table-cell/>
          <table:table-cell office:value-type="float" office:value="210705" table:style-name="ce6">
            <text:p>21070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2" table:number-rows-spanned="1" table:style-name="ce22">
            <text:p>57:25:0010301:1343</text:p>
          </table:table-cell>
          <table:covered-table-cell/>
          <table:table-cell office:value-type="float" office:value="74653420.079999998" table:style-name="ce6">
            <text:p>74653420,08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number-columns-spanned="2" table:number-rows-spanned="1" table:style-name="ce22">
            <text:p>57:25:0010301:1344</text:p>
          </table:table-cell>
          <table:covered-table-cell/>
          <table:table-cell office:value-type="float" office:value="5172261.6399999997" table:style-name="ce6">
            <text:p>5172261,6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number-columns-spanned="2" table:number-rows-spanned="1" table:style-name="ce22">
            <text:p>57:25:0010301:1345</text:p>
          </table:table-cell>
          <table:covered-table-cell/>
          <table:table-cell office:value-type="float" office:value="1339295.3600000001" table:style-name="ce6">
            <text:p>1339295,3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number-columns-spanned="2" table:number-rows-spanned="1" table:style-name="ce22">
            <text:p>57:25:0010727:2079</text:p>
          </table:table-cell>
          <table:covered-table-cell/>
          <table:table-cell office:value-type="float" office:value="53482.26" table:style-name="ce6">
            <text:p>53482,2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7">
            <text:p>72</text:p>
          </table:table-cell>
          <table:table-cell office:value-type="string" table:number-columns-spanned="2" table:number-rows-spanned="1" table:style-name="ce22">
            <text:p>57:25:0021105:1442</text:p>
          </table:table-cell>
          <table:covered-table-cell/>
          <table:table-cell office:value-type="float" office:value="41057.31" table:style-name="ce6">
            <text:p>41057,31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7">
            <text:p>73</text:p>
          </table:table-cell>
          <table:table-cell office:value-type="string" table:number-columns-spanned="2" table:number-rows-spanned="1" table:style-name="ce22">
            <text:p>57:25:0021533:3195</text:p>
          </table:table-cell>
          <table:covered-table-cell/>
          <table:table-cell office:value-type="float" office:value="50612.75" table:style-name="ce6">
            <text:p>50612,7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7">
            <text:p>74</text:p>
          </table:table-cell>
          <table:table-cell office:value-type="string" table:number-columns-spanned="2" table:number-rows-spanned="1" table:style-name="ce22">
            <text:p>57:25:0040237:1641</text:p>
          </table:table-cell>
          <table:covered-table-cell/>
          <table:table-cell office:value-type="float" office:value="85160.639999999999" table:style-name="ce6">
            <text:p>85160,64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7">
            <text:p>75</text:p>
          </table:table-cell>
          <table:table-cell office:value-type="string" table:number-columns-spanned="2" table:number-rows-spanned="1" table:style-name="ce22">
            <text:p>57:25:0040408:3702</text:p>
          </table:table-cell>
          <table:covered-table-cell/>
          <table:table-cell office:value-type="float" office:value="728157.43" table:style-name="ce6">
            <text:p>728157,43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7">
            <text:p>76</text:p>
          </table:table-cell>
          <table:table-cell office:value-type="string" table:number-columns-spanned="2" table:number-rows-spanned="1" table:style-name="ce22">
            <text:p>57:25:0040408:3703</text:p>
          </table:table-cell>
          <table:covered-table-cell/>
          <table:table-cell office:value-type="float" office:value="683792.2" table:style-name="ce6">
            <text:p>683792,2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7">
            <text:p>77</text:p>
          </table:table-cell>
          <table:table-cell office:value-type="string" table:number-columns-spanned="2" table:number-rows-spanned="1" table:style-name="ce22">
            <text:p>57:26:0010208:337</text:p>
          </table:table-cell>
          <table:covered-table-cell/>
          <table:table-cell office:value-type="float" office:value="423250.48" table:style-name="ce6">
            <text:p>423250,48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7">
            <text:p>78</text:p>
          </table:table-cell>
          <table:table-cell office:value-type="string" table:number-columns-spanned="2" table:number-rows-spanned="1" table:style-name="ce22">
            <text:p>57:26:0010428:317</text:p>
          </table:table-cell>
          <table:covered-table-cell/>
          <table:table-cell office:value-type="float" office:value="88443" table:style-name="ce6">
            <text:p>88443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7">
            <text:p>79</text:p>
          </table:table-cell>
          <table:table-cell office:value-type="string" table:number-columns-spanned="2" table:number-rows-spanned="1" table:style-name="ce22">
            <text:p>57:27:0010404:444</text:p>
          </table:table-cell>
          <table:covered-table-cell/>
          <table:table-cell office:value-type="float" office:value="28569.599999999999" table:style-name="ce6">
            <text:p>28569,6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7">
            <text:p>80</text:p>
          </table:table-cell>
          <table:table-cell office:value-type="string" table:number-columns-spanned="2" table:number-rows-spanned="1" table:style-name="ce22">
            <text:p>57:27:0020308:1780</text:p>
          </table:table-cell>
          <table:covered-table-cell/>
          <table:table-cell office:value-type="float" office:value="26328.75" table:style-name="ce6">
            <text:p>26328,7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number-columns-spanned="2" table:number-rows-spanned="1" table:style-name="ce22">
            <text:p>57:27:0020506:355</text:p>
          </table:table-cell>
          <table:covered-table-cell/>
          <table:table-cell office:value-type="float" office:value="30972.5" table:style-name="ce6">
            <text:p>30972,5</text:p>
          </table:table-cell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3" table:number-rows-spanned="1" table:style-name="ce14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3" table:number-rows-spanned="1" table:style-name="ce22">
            <text:p>57:01:0010425:19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3" table:number-rows-spanned="1" table:style-name="ce22">
            <text:p>57:06:1410101:46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3" table:number-rows-spanned="1" table:style-name="ce22">
            <text:p>57:07:0040205:132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3" table:number-rows-spanned="1" table:style-name="ce22">
            <text:p>57:07:0040301:215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3" table:number-rows-spanned="1" table:style-name="ce22">
            <text:p>57:10:0021201:1169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3" table:number-rows-spanned="1" table:style-name="ce22">
            <text:p>57:10:0021201:1170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3" table:number-rows-spanned="1" table:style-name="ce22">
            <text:p>57:10:0021201:1326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3" table:number-rows-spanned="1" table:style-name="ce22">
            <text:p>57:10:0021501:360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3" table:number-rows-spanned="1" table:style-name="ce22">
            <text:p>57:10:0021501:621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3" table:number-rows-spanned="1" table:style-name="ce22">
            <text:p>57:10:0021501:8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3" table:number-rows-spanned="1" table:style-name="ce22">
            <text:p>57:10:0021603:32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3" table:number-rows-spanned="1" table:style-name="ce22">
            <text:p>57:10:0030801:1218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3" table:number-rows-spanned="1" table:style-name="ce22">
            <text:p>57:10:0030801:1221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3" table:number-rows-spanned="1" table:style-name="ce22">
            <text:p>57:10:0030801:1222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3" table:number-rows-spanned="1" table:style-name="ce22">
            <text:p>57:10:0030801:1223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3" table:number-rows-spanned="1" table:style-name="ce22">
            <text:p>57:10:0030801:1225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3" table:number-rows-spanned="1" table:style-name="ce22">
            <text:p>57:10:0030801:1450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3" table:number-rows-spanned="1" table:style-name="ce22">
            <text:p>57:10:0030801:14623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3" table:number-rows-spanned="1" table:style-name="ce22">
            <text:p>57:10:0030801:14624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3" table:number-rows-spanned="1" table:style-name="ce22">
            <text:p>57:10:0030801:15206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3" table:number-rows-spanned="1" table:style-name="ce22">
            <text:p>57:10:0030801:16820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3" table:number-rows-spanned="1" table:style-name="ce22">
            <text:p>57:10:0030801:16821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3" table:number-rows-spanned="1" table:style-name="ce22">
            <text:p>57:10:0030801:16822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3" table:number-rows-spanned="1" table:style-name="ce22">
            <text:p>57:10:0030801:310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3" table:number-rows-spanned="1" table:style-name="ce22">
            <text:p>57:10:0030801:5829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3" table:number-rows-spanned="1" table:style-name="ce22">
            <text:p>57:10:0060201:1829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3" table:number-rows-spanned="1" table:style-name="ce22">
            <text:p>57:10:0070101:3106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3" table:number-rows-spanned="1" table:style-name="ce22">
            <text:p>57:10:0070101:4342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3" table:number-rows-spanned="1" table:style-name="ce22">
            <text:p>57:10:0070101:5051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3" table:number-rows-spanned="1" table:style-name="ce22">
            <text:p>57:10:0530101:188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3" table:number-rows-spanned="1" table:style-name="ce22">
            <text:p>57:10:0530101:355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3" table:number-rows-spanned="1" table:style-name="ce22">
            <text:p>57:10:0530101:418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3" table:number-rows-spanned="1" table:style-name="ce22">
            <text:p>57:10:0630101:7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3" table:number-rows-spanned="1" table:style-name="ce22">
            <text:p>57:10:0920101:582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3" table:number-rows-spanned="1" table:style-name="ce22">
            <text:p>57:10:1580101:18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3" table:number-rows-spanned="1" table:style-name="ce22">
            <text:p>57:10:1860101:80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3" table:number-rows-spanned="1" table:style-name="ce22">
            <text:p>57:10:2200101:980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3" table:number-rows-spanned="1" table:style-name="ce22">
            <text:p>57:10:2320101:2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3" table:number-rows-spanned="1" table:style-name="ce22">
            <text:p>57:12:0810101:27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3" table:number-rows-spanned="1" table:style-name="ce22">
            <text:p>57:13:0350101:10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3" table:number-rows-spanned="1" table:style-name="ce22">
            <text:p>57:13:0350101:224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3" table:number-rows-spanned="1" table:style-name="ce22">
            <text:p>57:13:0350101:503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3" table:number-rows-spanned="1" table:style-name="ce22">
            <text:p>57:13:0710101:25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3" table:number-rows-spanned="1" table:style-name="ce22">
            <text:p>57:16:0000000:23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3" table:number-rows-spanned="1" table:style-name="ce22">
            <text:p>57:16:0010102:14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3" table:number-rows-spanned="1" table:style-name="ce22">
            <text:p>57:16:0010102:141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3" table:number-rows-spanned="1" table:style-name="ce22">
            <text:p>57:16:0080101:40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3" table:number-rows-spanned="1" table:style-name="ce22">
            <text:p>57:17:0000000:23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3" table:number-rows-spanned="1" table:style-name="ce22">
            <text:p>57:18:0130101:3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3" table:number-rows-spanned="1" table:style-name="ce22">
            <text:p>57:19:0500101:51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3" table:number-rows-spanned="1" table:style-name="ce22">
            <text:p>57:21:0310101:231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3" table:number-rows-spanned="1" table:style-name="ce22">
            <text:p>57:22:1370102:4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3" table:number-rows-spanned="1" table:style-name="ce22">
            <text:p>57:23:0010301:242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3" table:number-rows-spanned="1" table:style-name="ce22">
            <text:p>57:25:0000000:6381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3" table:number-rows-spanned="1" table:style-name="ce22">
            <text:p>57:25:0000000:688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3" table:number-rows-spanned="1" table:style-name="ce22">
            <text:p>57:25:0000000:6898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3" table:number-rows-spanned="1" table:style-name="ce22">
            <text:p>57:25:0000000:6905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3" table:number-rows-spanned="1" table:style-name="ce22">
            <text:p>57:25:0010520:35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3" table:number-rows-spanned="1" table:style-name="ce22">
            <text:p>57:25:0020906:58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3" table:number-rows-spanned="1" table:style-name="ce22">
            <text:p>57:25:0021201:1696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3" table:number-rows-spanned="1" table:style-name="ce22">
            <text:p>57:25:0021315:11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3" table:number-rows-spanned="1" table:style-name="ce22">
            <text:p>57:25:0021315:21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3" table:number-rows-spanned="1" table:style-name="ce22">
            <text:p>57:25:0021315:279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3" table:number-rows-spanned="1" table:style-name="ce22">
            <text:p>57:25:0021315:32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3" table:number-rows-spanned="1" table:style-name="ce22">
            <text:p>57:25:0021405:78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3" table:number-rows-spanned="1" table:style-name="ce22">
            <text:p>57:25:0030737:37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3" table:number-rows-spanned="1" table:style-name="ce22">
            <text:p>57:25:0040221:1795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3" table:number-rows-spanned="1" table:style-name="ce22">
            <text:p>57:26:0010318:42</text:p>
          </table:table-cell>
          <table:covered-table-cell table:number-columns-repeated="2"/>
          <table:table-cell office:value-type="string" table:number-columns-spanned="2" table:number-rows-spanned="1" table:style-name="ce22">
            <text:p>18.08.2026</text:p>
          </table:table-cell>
          <table:covered-table-cell/>
          <table:table-cell office:value-type="string" table:style-name="ce6">
            <text:p>13.08.2026</text:p>
          </table:table-cell>
          <table:table-cell table:number-columns-repeated="16377"/>
        </table:table-row>
        <table:table-row table:style-name="ro7">
          <table:table-cell office:value-type="string" table:number-columns-spanned="4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1">
            <text:p>2D02AFB63B044FC5397CE58CF9A1A8BF5EC17DE3C57495614E1A493A9791EC2139D89945A0F052277FB1A700C67FFB665EADAE6F10B0A05C7AA77BCE6DB9118E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7"/>
          <table:covered-table-cell/>
          <table:table-cell table:style-name="ce9"/>
          <table:table-cell office:value-type="string" table:style-name="ce8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0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40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8-28T07:02:34Z</dc:date>
    <meta:editing-cycles>6</meta:editing-cycles>
    <meta:editing-duration>PT1452S</meta:editing-duration>
  </office:meta>
</office:document-meta>
</file>