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57pt" style:use-optimal-row-height="true" fo:break-before="auto"/>
    </style:style>
    <style:style style:name="ro5" style:family="table-row">
      <style:table-row-properties style:row-height="40.5pt" style:use-optimal-row-height="false" fo:break-before="auto"/>
    </style:style>
    <style:style style:name="ro6" style:family="table-row">
      <style:table-row-properties style:row-height="42.75pt" style:use-optimal-row-height="true" fo:break-before="auto"/>
    </style:style>
    <style:style style:name="ro7" style:family="table-row">
      <style:table-row-properties style:row-height="7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0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90</text:p>
          </table:table-cell>
          <table:table-cell table:number-columns-repeated="4" table:style-name="ce2"/>
          <table:table-cell office:value-type="string" table:style-name="ce4">
            <text:p>27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71" table:style-name="ce6">
            <text:p>71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71" table:style-name="ce6">
            <text:p>71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1">
            <text:p>57:01:0000000:1352</text:p>
          </table:table-cell>
          <table:covered-table-cell/>
          <table:table-cell office:value-type="float" office:value="4590.3999999999996" table:style-name="ce6">
            <text:p>4590,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1">
            <text:p>57:01:0000000:72</text:p>
          </table:table-cell>
          <table:covered-table-cell/>
          <table:table-cell office:value-type="float" office:value="7942.6" table:style-name="ce6">
            <text:p>7942,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1">
            <text:p>57:01:0000000:73</text:p>
          </table:table-cell>
          <table:covered-table-cell/>
          <table:table-cell office:value-type="float" office:value="34065.599999999999" table:style-name="ce6">
            <text:p>34065,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1">
            <text:p>57:01:0060101:361</text:p>
          </table:table-cell>
          <table:covered-table-cell/>
          <table:table-cell office:value-type="float" office:value="217949.38" table:style-name="ce6">
            <text:p>217949,3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1">
            <text:p>57:01:0060101:362</text:p>
          </table:table-cell>
          <table:covered-table-cell/>
          <table:table-cell office:value-type="float" office:value="335052.56" table:style-name="ce6">
            <text:p>335052,5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1">
            <text:p>57:01:0390101:274</text:p>
          </table:table-cell>
          <table:covered-table-cell/>
          <table:table-cell office:value-type="float" office:value="31.34" table:style-name="ce6">
            <text:p>31,3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1">
            <text:p>57:02:0000000:697</text:p>
          </table:table-cell>
          <table:covered-table-cell/>
          <table:table-cell office:value-type="float" office:value="2428440" table:style-name="ce6">
            <text:p>2428440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1">
            <text:p>57:02:0000000:99</text:p>
          </table:table-cell>
          <table:covered-table-cell/>
          <table:table-cell office:value-type="float" office:value="13083084.210000001" table:style-name="ce6">
            <text:p>13083084,21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1">
            <text:p>57:06:0010201:163</text:p>
          </table:table-cell>
          <table:covered-table-cell/>
          <table:table-cell office:value-type="float" office:value="170496" table:style-name="ce6">
            <text:p>17049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1">
            <text:p>57:06:0030301:852</text:p>
          </table:table-cell>
          <table:covered-table-cell/>
          <table:table-cell office:value-type="float" office:value="8832" table:style-name="ce6">
            <text:p>8832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1">
            <text:p>57:06:0330101:1</text:p>
          </table:table-cell>
          <table:covered-table-cell/>
          <table:table-cell office:value-type="float" office:value="353696" table:style-name="ce6">
            <text:p>35369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1">
            <text:p>57:06:0370101:1069</text:p>
          </table:table-cell>
          <table:covered-table-cell/>
          <table:table-cell office:value-type="float" office:value="176519.25" table:style-name="ce6">
            <text:p>176519,25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21">
            <text:p>57:06:0370101:1091</text:p>
          </table:table-cell>
          <table:covered-table-cell/>
          <table:table-cell office:value-type="float" office:value="119220.08" table:style-name="ce6">
            <text:p>119220,0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1">
            <text:p>57:07:1310101:255</text:p>
          </table:table-cell>
          <table:covered-table-cell/>
          <table:table-cell office:value-type="float" office:value="409425.03" table:style-name="ce6">
            <text:p>409425,03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21">
            <text:p>57:09:0550101:43</text:p>
          </table:table-cell>
          <table:covered-table-cell/>
          <table:table-cell office:value-type="float" office:value="300042.82" table:style-name="ce6">
            <text:p>300042,82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1">
            <text:p>57:10:0010201:11360</text:p>
          </table:table-cell>
          <table:covered-table-cell/>
          <table:table-cell office:value-type="float" office:value="463740" table:style-name="ce6">
            <text:p>463740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21">
            <text:p>57:10:0010201:11361</text:p>
          </table:table-cell>
          <table:covered-table-cell/>
          <table:table-cell office:value-type="float" office:value="338330" table:style-name="ce6">
            <text:p>338330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1">
            <text:p>57:10:0021201:795</text:p>
          </table:table-cell>
          <table:covered-table-cell/>
          <table:table-cell office:value-type="float" office:value="191843.7" table:style-name="ce6">
            <text:p>191843,7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21">
            <text:p>57:10:0030101:1461</text:p>
          </table:table-cell>
          <table:covered-table-cell/>
          <table:table-cell office:value-type="float" office:value="414.18" table:style-name="ce6">
            <text:p>414,1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21">
            <text:p>57:10:0030101:3572</text:p>
          </table:table-cell>
          <table:covered-table-cell/>
          <table:table-cell office:value-type="float" office:value="110.66" table:style-name="ce6">
            <text:p>110,6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21">
            <text:p>57:10:0041501:519</text:p>
          </table:table-cell>
          <table:covered-table-cell/>
          <table:table-cell office:value-type="float" office:value="435569.4" table:style-name="ce6">
            <text:p>435569,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21">
            <text:p>57:10:0050201:559</text:p>
          </table:table-cell>
          <table:covered-table-cell/>
          <table:table-cell office:value-type="float" office:value="165390.26" table:style-name="ce6">
            <text:p>165390,2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21">
            <text:p>57:10:0070101:5283</text:p>
          </table:table-cell>
          <table:covered-table-cell/>
          <table:table-cell office:value-type="float" office:value="403770.84" table:style-name="ce6">
            <text:p>403770,8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21">
            <text:p>57:10:1680101:1256</text:p>
          </table:table-cell>
          <table:covered-table-cell/>
          <table:table-cell office:value-type="float" office:value="191901.6" table:style-name="ce6">
            <text:p>191901,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21">
            <text:p>57:10:2440101:44</text:p>
          </table:table-cell>
          <table:covered-table-cell/>
          <table:table-cell office:value-type="float" office:value="459181.8" table:style-name="ce6">
            <text:p>459181,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21">
            <text:p>57:10:2490101:1926</text:p>
          </table:table-cell>
          <table:covered-table-cell/>
          <table:table-cell office:value-type="float" office:value="471364.74" table:style-name="ce6">
            <text:p>471364,7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21">
            <text:p>57:10:2490101:1927</text:p>
          </table:table-cell>
          <table:covered-table-cell/>
          <table:table-cell office:value-type="float" office:value="396405.76000000001" table:style-name="ce6">
            <text:p>396405,7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21">
            <text:p>57:10:2490101:446</text:p>
          </table:table-cell>
          <table:covered-table-cell/>
          <table:table-cell office:value-type="float" office:value="583299.19999999995" table:style-name="ce6">
            <text:p>583299,2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21">
            <text:p>57:10:2490101:636</text:p>
          </table:table-cell>
          <table:covered-table-cell/>
          <table:table-cell office:value-type="float" office:value="533999.75" table:style-name="ce6">
            <text:p>533999,75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21">
            <text:p>57:11:0022901:44</text:p>
          </table:table-cell>
          <table:covered-table-cell/>
          <table:table-cell office:value-type="float" office:value="54011.23" table:style-name="ce6">
            <text:p>54011,23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21">
            <text:p>57:11:1350202:21</text:p>
          </table:table-cell>
          <table:covered-table-cell/>
          <table:table-cell office:value-type="float" office:value="79328.479999999996" table:style-name="ce6">
            <text:p>79328,4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21">
            <text:p>57:13:0590101:401</text:p>
          </table:table-cell>
          <table:covered-table-cell/>
          <table:table-cell office:value-type="float" office:value="150592" table:style-name="ce6">
            <text:p>150592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1">
            <text:p>57:13:0610101:586</text:p>
          </table:table-cell>
          <table:covered-table-cell/>
          <table:table-cell office:value-type="float" office:value="184386.84" table:style-name="ce6">
            <text:p>184386,8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21">
            <text:p>57:13:0610101:587</text:p>
          </table:table-cell>
          <table:covered-table-cell/>
          <table:table-cell office:value-type="float" office:value="431888.22" table:style-name="ce6">
            <text:p>431888,22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21">
            <text:p>57:14:0040103:55</text:p>
          </table:table-cell>
          <table:covered-table-cell/>
          <table:table-cell office:value-type="float" office:value="2216448" table:style-name="ce6">
            <text:p>221644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21">
            <text:p>57:14:0040301:25</text:p>
          </table:table-cell>
          <table:covered-table-cell/>
          <table:table-cell office:value-type="float" office:value="336024" table:style-name="ce6">
            <text:p>33602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21">
            <text:p>57:14:0040601:172</text:p>
          </table:table-cell>
          <table:covered-table-cell/>
          <table:table-cell office:value-type="float" office:value="10774.94" table:style-name="ce6">
            <text:p>10774,9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21">
            <text:p>57:15:0030101:87</text:p>
          </table:table-cell>
          <table:covered-table-cell/>
          <table:table-cell office:value-type="float" office:value="318124.40000000002" table:style-name="ce6">
            <text:p>318124,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21">
            <text:p>57:15:0030102:45</text:p>
          </table:table-cell>
          <table:covered-table-cell/>
          <table:table-cell office:value-type="float" office:value="174001.05" table:style-name="ce6">
            <text:p>174001,05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21">
            <text:p>57:15:0580101:128</text:p>
          </table:table-cell>
          <table:covered-table-cell/>
          <table:table-cell office:value-type="float" office:value="294350" table:style-name="ce6">
            <text:p>294350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21">
            <text:p>57:15:0580101:129</text:p>
          </table:table-cell>
          <table:covered-table-cell/>
          <table:table-cell office:value-type="float" office:value="294350" table:style-name="ce6">
            <text:p>294350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21">
            <text:p>57:15:1060101:15</text:p>
          </table:table-cell>
          <table:covered-table-cell/>
          <table:table-cell office:value-type="float" office:value="313018.15999999997" table:style-name="ce6">
            <text:p>313018,1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21">
            <text:p>57:15:1060101:39</text:p>
          </table:table-cell>
          <table:covered-table-cell/>
          <table:table-cell office:value-type="float" office:value="162378" table:style-name="ce6">
            <text:p>16237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21">
            <text:p>57:16:0000000:542</text:p>
          </table:table-cell>
          <table:covered-table-cell/>
          <table:table-cell office:value-type="float" office:value="18729797" table:style-name="ce6">
            <text:p>18729797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21">
            <text:p>57:16:0010102:197</text:p>
          </table:table-cell>
          <table:covered-table-cell/>
          <table:table-cell office:value-type="float" office:value="190638.24" table:style-name="ce6">
            <text:p>190638,2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21">
            <text:p>57:19:0010306:633</text:p>
          </table:table-cell>
          <table:covered-table-cell/>
          <table:table-cell office:value-type="float" office:value="18344.07" table:style-name="ce6">
            <text:p>18344,07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21">
            <text:p>57:19:0020502:455</text:p>
          </table:table-cell>
          <table:covered-table-cell/>
          <table:table-cell office:value-type="float" office:value="23270.959999999999" table:style-name="ce6">
            <text:p>23270,9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1">
            <text:p>57:21:0000000:1229</text:p>
          </table:table-cell>
          <table:covered-table-cell/>
          <table:table-cell office:value-type="float" office:value="16134.88" table:style-name="ce6">
            <text:p>16134,8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21">
            <text:p>57:21:0000000:64</text:p>
          </table:table-cell>
          <table:covered-table-cell/>
          <table:table-cell office:value-type="float" office:value="29444.32" table:style-name="ce6">
            <text:p>29444,32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21">
            <text:p>57:21:0000000:7</text:p>
          </table:table-cell>
          <table:covered-table-cell/>
          <table:table-cell office:value-type="float" office:value="2615.31" table:style-name="ce6">
            <text:p>2615,31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21">
            <text:p>57:21:0030701:167</text:p>
          </table:table-cell>
          <table:covered-table-cell/>
          <table:table-cell office:value-type="float" office:value="35.29" table:style-name="ce6">
            <text:p>35,29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21">
            <text:p>57:21:0030701:363</text:p>
          </table:table-cell>
          <table:covered-table-cell/>
          <table:table-cell office:value-type="float" office:value="32.53" table:style-name="ce6">
            <text:p>32,53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21">
            <text:p>57:21:0270101:68</text:p>
          </table:table-cell>
          <table:covered-table-cell/>
          <table:table-cell office:value-type="float" office:value="161850.45000000001" table:style-name="ce6">
            <text:p>161850,45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21">
            <text:p>57:21:0310101:566</text:p>
          </table:table-cell>
          <table:covered-table-cell/>
          <table:table-cell office:value-type="float" office:value="32.53" table:style-name="ce6">
            <text:p>32,53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21">
            <text:p>57:21:0310101:584</text:p>
          </table:table-cell>
          <table:covered-table-cell/>
          <table:table-cell office:value-type="float" office:value="32.53" table:style-name="ce6">
            <text:p>32,53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21">
            <text:p>57:21:0310101:955</text:p>
          </table:table-cell>
          <table:covered-table-cell/>
          <table:table-cell office:value-type="float" office:value="65.06" table:style-name="ce6">
            <text:p>65,0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21">
            <text:p>57:21:0310101:956</text:p>
          </table:table-cell>
          <table:covered-table-cell/>
          <table:table-cell office:value-type="float" office:value="643.77" table:style-name="ce6">
            <text:p>643,77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2" table:number-rows-spanned="1" table:style-name="ce21">
            <text:p>57:21:0310101:957</text:p>
          </table:table-cell>
          <table:covered-table-cell/>
          <table:table-cell office:value-type="float" office:value="292.77" table:style-name="ce6">
            <text:p>292,77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2" table:number-rows-spanned="1" table:style-name="ce21">
            <text:p>57:22:0800101:41</text:p>
          </table:table-cell>
          <table:covered-table-cell/>
          <table:table-cell office:value-type="float" office:value="120874.44" table:style-name="ce6">
            <text:p>120874,4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2" table:number-rows-spanned="1" table:style-name="ce21">
            <text:p>57:23:0000000:1474</text:p>
          </table:table-cell>
          <table:covered-table-cell/>
          <table:table-cell office:value-type="float" office:value="4147.2" table:style-name="ce6">
            <text:p>4147,2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2" table:number-rows-spanned="1" table:style-name="ce21">
            <text:p>57:23:0000000:84</text:p>
          </table:table-cell>
          <table:covered-table-cell/>
          <table:table-cell office:value-type="float" office:value="114705.60000000001" table:style-name="ce6">
            <text:p>114705,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2" table:number-rows-spanned="1" table:style-name="ce21">
            <text:p>57:25:0010127:276</text:p>
          </table:table-cell>
          <table:covered-table-cell/>
          <table:table-cell office:value-type="float" office:value="1201298.3" table:style-name="ce6">
            <text:p>1201298,3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2" table:number-rows-spanned="1" table:style-name="ce21">
            <text:p>57:25:0020218:180</text:p>
          </table:table-cell>
          <table:covered-table-cell/>
          <table:table-cell office:value-type="float" office:value="429822.5" table:style-name="ce6">
            <text:p>429822,5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2" table:number-rows-spanned="1" table:style-name="ce21">
            <text:p>57:25:0020218:181</text:p>
          </table:table-cell>
          <table:covered-table-cell/>
          <table:table-cell office:value-type="float" office:value="526344.48" table:style-name="ce6">
            <text:p>526344,4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2" table:number-rows-spanned="1" table:style-name="ce21">
            <text:p>57:25:0020806:9</text:p>
          </table:table-cell>
          <table:covered-table-cell/>
          <table:table-cell office:value-type="float" office:value="38979.99" table:style-name="ce6">
            <text:p>38979,99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2" table:number-rows-spanned="1" table:style-name="ce21">
            <text:p>57:25:0020807:8</text:p>
          </table:table-cell>
          <table:covered-table-cell/>
          <table:table-cell office:value-type="float" office:value="50814.06" table:style-name="ce6">
            <text:p>50814,06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2" table:number-rows-spanned="1" table:style-name="ce21">
            <text:p>57:25:0021315:5</text:p>
          </table:table-cell>
          <table:covered-table-cell/>
          <table:table-cell office:value-type="float" office:value="268286.40000000002" table:style-name="ce6">
            <text:p>268286,4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2" table:number-rows-spanned="1" table:style-name="ce21">
            <text:p>57:25:0021533:3194</text:p>
          </table:table-cell>
          <table:covered-table-cell/>
          <table:table-cell office:value-type="float" office:value="39021.629999999997" table:style-name="ce6">
            <text:p>39021,63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2" table:number-rows-spanned="1" table:style-name="ce21">
            <text:p>57:25:0040122:2</text:p>
          </table:table-cell>
          <table:covered-table-cell/>
          <table:table-cell office:value-type="float" office:value="5408438" table:style-name="ce6">
            <text:p>5408438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2" table:number-rows-spanned="1" table:style-name="ce21">
            <text:p>57:25:0040408:3700</text:p>
          </table:table-cell>
          <table:covered-table-cell/>
          <table:table-cell office:value-type="float" office:value="579025.92000000004" table:style-name="ce6">
            <text:p>579025,92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2" table:number-rows-spanned="1" table:style-name="ce21">
            <text:p>57:27:0020212:131</text:p>
          </table:table-cell>
          <table:covered-table-cell/>
          <table:table-cell office:value-type="float" office:value="11632.92" table:style-name="ce6">
            <text:p>11632,92</text:p>
          </table:table-cell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3" table:number-rows-spanned="1" table:style-name="ce21">
            <text:p>57:03:0040107:15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3" table:number-rows-spanned="1" table:style-name="ce21">
            <text:p>57:04:0440201:2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3" table:number-rows-spanned="1" table:style-name="ce21">
            <text:p>57:07:0040301:22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3" table:number-rows-spanned="1" table:style-name="ce21">
            <text:p>57:10:0000000:1892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3" table:number-rows-spanned="1" table:style-name="ce21">
            <text:p>57:10:0000000:96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3" table:number-rows-spanned="1" table:style-name="ce21">
            <text:p>57:10:0011101:196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3" table:number-rows-spanned="1" table:style-name="ce21">
            <text:p>57:10:0020101:2925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3" table:number-rows-spanned="1" table:style-name="ce21">
            <text:p>57:10:0020101:3157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3" table:number-rows-spanned="1" table:style-name="ce21">
            <text:p>57:10:0020401:48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3" table:number-rows-spanned="1" table:style-name="ce21">
            <text:p>57:10:0021501:29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3" table:number-rows-spanned="1" table:style-name="ce21">
            <text:p>57:10:0022001:60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3" table:number-rows-spanned="1" table:style-name="ce21">
            <text:p>57:10:0030801:8920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3" table:number-rows-spanned="1" table:style-name="ce21">
            <text:p>57:10:0040101:10357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3" table:number-rows-spanned="1" table:style-name="ce21">
            <text:p>57:10:0040101:1175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3" table:number-rows-spanned="1" table:style-name="ce21">
            <text:p>57:10:0040101:337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3" table:number-rows-spanned="1" table:style-name="ce21">
            <text:p>57:10:0040101:5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3" table:number-rows-spanned="1" table:style-name="ce21">
            <text:p>57:10:0040101:7276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3" table:number-rows-spanned="1" table:style-name="ce21">
            <text:p>57:10:0050401:51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3" table:number-rows-spanned="1" table:style-name="ce21">
            <text:p>57:10:0070101:4336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3" table:number-rows-spanned="1" table:style-name="ce21">
            <text:p>57:10:0070101:4337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3" table:number-rows-spanned="1" table:style-name="ce21">
            <text:p>57:10:0070101:433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3" table:number-rows-spanned="1" table:style-name="ce21">
            <text:p>57:10:0070101:5051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3" table:number-rows-spanned="1" table:style-name="ce21">
            <text:p>57:10:0860301:57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3" table:number-rows-spanned="1" table:style-name="ce21">
            <text:p>57:10:0860301:8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3" table:number-rows-spanned="1" table:style-name="ce21">
            <text:p>57:10:0860301:86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3" table:number-rows-spanned="1" table:style-name="ce21">
            <text:p>57:10:0860301:9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3" table:number-rows-spanned="1" table:style-name="ce21">
            <text:p>57:10:1190101:438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3" table:number-rows-spanned="1" table:style-name="ce21">
            <text:p>57:10:1780101:242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3" table:number-rows-spanned="1" table:style-name="ce21">
            <text:p>57:10:1910501:181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3" table:number-rows-spanned="1" table:style-name="ce21">
            <text:p>57:10:2120101:710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3" table:number-rows-spanned="1" table:style-name="ce21">
            <text:p>57:10:2200101:100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3" table:number-rows-spanned="1" table:style-name="ce21">
            <text:p>57:10:2780101:251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3" table:number-rows-spanned="1" table:style-name="ce21">
            <text:p>57:11:0000000:926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3" table:number-rows-spanned="1" table:style-name="ce21">
            <text:p>57:11:0600102:38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3" table:number-rows-spanned="1" table:style-name="ce21">
            <text:p>57:11:1350101:39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3" table:number-rows-spanned="1" table:style-name="ce21">
            <text:p>57:11:1350202:13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3" table:number-rows-spanned="1" table:style-name="ce21">
            <text:p>57:13:0010401:64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3" table:number-rows-spanned="1" table:style-name="ce21">
            <text:p>57:13:0640101:60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3" table:number-rows-spanned="1" table:style-name="ce21">
            <text:p>57:15:0330101:2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3" table:number-rows-spanned="1" table:style-name="ce21">
            <text:p>57:15:0910101:17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3" table:number-rows-spanned="1" table:style-name="ce21">
            <text:p>57:15:1000101:150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3" table:number-rows-spanned="1" table:style-name="ce21">
            <text:p>57:15:1000101:75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3" table:number-rows-spanned="1" table:style-name="ce21">
            <text:p>57:15:1000101:84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3" table:number-rows-spanned="1" table:style-name="ce21">
            <text:p>57:15:1000101:8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3" table:number-rows-spanned="1" table:style-name="ce21">
            <text:p>57:16:0000000:77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3" table:number-rows-spanned="1" table:style-name="ce21">
            <text:p>57:16:0010101:296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3" table:number-rows-spanned="1" table:style-name="ce21">
            <text:p>57:16:0010101:374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3" table:number-rows-spanned="1" table:style-name="ce21">
            <text:p>57:16:0010102:141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3" table:number-rows-spanned="1" table:style-name="ce21">
            <text:p>57:16:0010102:1424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3" table:number-rows-spanned="1" table:style-name="ce21">
            <text:p>57:16:0010102:1428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3" table:number-rows-spanned="1" table:style-name="ce21">
            <text:p>57:16:0010102:142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3" table:number-rows-spanned="1" table:style-name="ce21">
            <text:p>57:16:0010102:1446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3" table:number-rows-spanned="1" table:style-name="ce21">
            <text:p>57:16:0010102:1447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3" table:number-rows-spanned="1" table:style-name="ce21">
            <text:p>57:16:0010201:39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3" table:number-rows-spanned="1" table:style-name="ce21">
            <text:p>57:18:0060201:26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3" table:number-rows-spanned="1" table:style-name="ce21">
            <text:p>57:20:0010102:7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3" table:number-rows-spanned="1" table:style-name="ce21">
            <text:p>57:22:0670101:4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3" table:number-rows-spanned="1" table:style-name="ce21">
            <text:p>57:22:0810101:115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3" table:number-rows-spanned="1" table:style-name="ce21">
            <text:p>57:22:1370102:148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3" table:number-rows-spanned="1" table:style-name="ce21">
            <text:p>57:23:0010102:2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3" table:number-rows-spanned="1" table:style-name="ce21">
            <text:p>57:23:1010101:2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3" table:number-rows-spanned="1" table:style-name="ce21">
            <text:p>57:24:0010104:190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3" table:number-rows-spanned="1" table:style-name="ce21">
            <text:p>57:24:0300101:171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3" table:number-rows-spanned="1" table:style-name="ce21">
            <text:p>57:24:0330101:275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3" table:number-rows-spanned="1" table:style-name="ce21">
            <text:p>57:25:0000000:5921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3" table:number-rows-spanned="1" table:style-name="ce21">
            <text:p>57:25:0010154:20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3" table:number-rows-spanned="1" table:style-name="ce21">
            <text:p>57:25:0010167:98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3" table:number-rows-spanned="1" table:style-name="ce21">
            <text:p>57:25:0020615:173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3" table:number-rows-spanned="1" table:style-name="ce21">
            <text:p>57:25:0021315:94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3" table:number-rows-spanned="1" table:style-name="ce21">
            <text:p>57:25:0021528:9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3" table:number-rows-spanned="1" table:style-name="ce21">
            <text:p>57:25:0030407:1077</text:p>
          </table:table-cell>
          <table:covered-table-cell table:number-columns-repeated="2"/>
          <table:table-cell office:value-type="string" table:number-columns-spanned="2" table:number-rows-spanned="1" table:style-name="ce21">
            <text:p>14.08.2026</text:p>
          </table:table-cell>
          <table:covered-table-cell/>
          <table:table-cell office:value-type="string" table:style-name="ce6">
            <text:p>12.08.2026</text:p>
          </table:table-cell>
          <table:table-cell table:number-columns-repeated="16377"/>
        </table:table-row>
        <table:table-row table:style-name="ro7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2">
            <text:p>6AAA370C9592026F60E60F3FD5541085F0F17043733244FD3D65A06D71FBF111D67CA47563D39221E9743E8ED956F506032D97DA8AD5DB33A817E8A3AD940A52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7"/>
          <table:covered-table-cell/>
          <table:table-cell table:style-name="ce9"/>
          <table:table-cell office:value-type="string" table:style-name="ce8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0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41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8-27T08:15:36Z</dc:date>
    <meta:editing-cycles>6</meta:editing-cycles>
    <meta:editing-duration>PT1452S</meta:editing-duration>
  </office:meta>
</office:document-meta>
</file>