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87</text:p>
          </table:table-cell>
          <table:table-cell table:number-columns-repeated="4" table:style-name="ce1"/>
          <table:table-cell office:value-type="string" table:style-name="ce2">
            <text:p>25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5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34" table:style-name="ce4">
            <text:p>34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48" table:style-name="ce4">
            <text:p>48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25:0020605:149</text:p>
          </table:table-cell>
          <table:covered-table-cell/>
          <table:table-cell office:value-type="float" office:value="531802" table:style-name="ce4">
            <text:p>53180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6:0010109:477</text:p>
          </table:table-cell>
          <table:covered-table-cell/>
          <table:table-cell office:value-type="float" office:value="759725.32" table:style-name="ce4">
            <text:p>759725,3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10:2730101:511</text:p>
          </table:table-cell>
          <table:covered-table-cell/>
          <table:table-cell office:value-type="float" office:value="7454266.4000000004" table:style-name="ce4">
            <text:p>7454266,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19:0000000:341</text:p>
          </table:table-cell>
          <table:covered-table-cell/>
          <table:table-cell office:value-type="float" office:value="30401.35" table:style-name="ce4">
            <text:p>30401,3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10:1690101:898</text:p>
          </table:table-cell>
          <table:covered-table-cell/>
          <table:table-cell office:value-type="float" office:value="11119361.619999999" table:style-name="ce4">
            <text:p>11119361,6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11:0030201:1997</text:p>
          </table:table-cell>
          <table:covered-table-cell/>
          <table:table-cell office:value-type="float" office:value="1342354.98" table:style-name="ce4">
            <text:p>1342354,98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10:2010101:361</text:p>
          </table:table-cell>
          <table:covered-table-cell/>
          <table:table-cell office:value-type="float" office:value="2078072.85" table:style-name="ce4">
            <text:p>2078072,8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07:0030101:453</text:p>
          </table:table-cell>
          <table:covered-table-cell/>
          <table:table-cell office:value-type="float" office:value="406899.1" table:style-name="ce4">
            <text:p>406899,1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0:0030801:22677</text:p>
          </table:table-cell>
          <table:covered-table-cell/>
          <table:table-cell office:value-type="float" office:value="2814365.82" table:style-name="ce4">
            <text:p>2814365,8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10:1910501:264</text:p>
          </table:table-cell>
          <table:covered-table-cell/>
          <table:table-cell office:value-type="float" office:value="2922358.96" table:style-name="ce4">
            <text:p>2922358,96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0:0021603:835</text:p>
          </table:table-cell>
          <table:covered-table-cell/>
          <table:table-cell office:value-type="float" office:value="381590.63" table:style-name="ce4">
            <text:p>381590,63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0:0030801:22678</text:p>
          </table:table-cell>
          <table:covered-table-cell/>
          <table:table-cell office:value-type="float" office:value="3045708.51" table:style-name="ce4">
            <text:p>3045708,51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08:0420101:144</text:p>
          </table:table-cell>
          <table:covered-table-cell/>
          <table:table-cell office:value-type="float" office:value="140692.94" table:style-name="ce4">
            <text:p>140692,9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10:0530101:923</text:p>
          </table:table-cell>
          <table:covered-table-cell/>
          <table:table-cell office:value-type="float" office:value="2060260.8" table:style-name="ce4">
            <text:p>2060260,8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8:1620101:302</text:p>
          </table:table-cell>
          <table:covered-table-cell/>
          <table:table-cell office:value-type="float" office:value="479537.6" table:style-name="ce4">
            <text:p>479537,6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10:1690101:1389</text:p>
          </table:table-cell>
          <table:covered-table-cell/>
          <table:table-cell office:value-type="float" office:value="419085.15" table:style-name="ce4">
            <text:p>419085,1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6:0010103:1487</text:p>
          </table:table-cell>
          <table:covered-table-cell/>
          <table:table-cell office:value-type="float" office:value="1522091.74" table:style-name="ce4">
            <text:p>1522091,7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20:0000000:489</text:p>
          </table:table-cell>
          <table:covered-table-cell/>
          <table:table-cell office:value-type="float" office:value="1359167.64" table:style-name="ce4">
            <text:p>1359167,6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26:0010407:348</text:p>
          </table:table-cell>
          <table:covered-table-cell/>
          <table:table-cell office:value-type="float" office:value="1796229.65" table:style-name="ce4">
            <text:p>1796229,6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02:0000000:696</text:p>
          </table:table-cell>
          <table:covered-table-cell/>
          <table:table-cell office:value-type="float" office:value="855497.9" table:style-name="ce4">
            <text:p>855497,9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5:0000000:7386</text:p>
          </table:table-cell>
          <table:covered-table-cell/>
          <table:table-cell office:value-type="float" office:value="519429.56" table:style-name="ce4">
            <text:p>519429,56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2" table:number-rows-spanned="1" table:style-name="ce8">
            <text:p>57:25:0031452:198</text:p>
          </table:table-cell>
          <table:covered-table-cell/>
          <table:table-cell office:value-type="float" office:value="749145.81" table:style-name="ce4">
            <text:p>749145,81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2" table:number-rows-spanned="1" table:style-name="ce8">
            <text:p>57:19:0010206:142</text:p>
          </table:table-cell>
          <table:covered-table-cell/>
          <table:table-cell office:value-type="float" office:value="88591.78" table:style-name="ce4">
            <text:p>88591,78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2" table:number-rows-spanned="1" table:style-name="ce8">
            <text:p>57:25:0020156:1278</text:p>
          </table:table-cell>
          <table:covered-table-cell/>
          <table:table-cell office:value-type="float" office:value="324617.40000000002" table:style-name="ce4">
            <text:p>324617,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2" table:number-rows-spanned="1" table:style-name="ce8">
            <text:p>57:25:0040237:1639</text:p>
          </table:table-cell>
          <table:covered-table-cell/>
          <table:table-cell office:value-type="float" office:value="319297.59999999998" table:style-name="ce4">
            <text:p>319297,6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2" table:number-rows-spanned="1" table:style-name="ce8">
            <text:p>57:10:0040101:12010</text:p>
          </table:table-cell>
          <table:covered-table-cell/>
          <table:table-cell office:value-type="float" office:value="390305.45" table:style-name="ce4">
            <text:p>390305,4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2" table:number-rows-spanned="1" table:style-name="ce8">
            <text:p>57:14:0010207:195</text:p>
          </table:table-cell>
          <table:covered-table-cell/>
          <table:table-cell office:value-type="float" office:value="55114.38" table:style-name="ce4">
            <text:p>55114,38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2" table:number-rows-spanned="1" table:style-name="ce8">
            <text:p>57:10:2750101:3340</text:p>
          </table:table-cell>
          <table:covered-table-cell/>
          <table:table-cell office:value-type="float" office:value="384477.24" table:style-name="ce4">
            <text:p>384477,2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2" table:number-rows-spanned="1" table:style-name="ce8">
            <text:p>57:25:0010711:1382</text:p>
          </table:table-cell>
          <table:covered-table-cell/>
          <table:table-cell office:value-type="float" office:value="99646.71" table:style-name="ce4">
            <text:p>99646,71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2" table:number-rows-spanned="1" table:style-name="ce8">
            <text:p>57:25:0030756:1897</text:p>
          </table:table-cell>
          <table:covered-table-cell/>
          <table:table-cell office:value-type="float" office:value="348637.99" table:style-name="ce4">
            <text:p>348637,99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2" table:number-rows-spanned="1" table:style-name="ce8">
            <text:p>57:25:0010156:2428</text:p>
          </table:table-cell>
          <table:covered-table-cell/>
          <table:table-cell office:value-type="float" office:value="125326.02" table:style-name="ce4">
            <text:p>125326,0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2" table:number-rows-spanned="1" table:style-name="ce8">
            <text:p>57:25:0010727:2077</text:p>
          </table:table-cell>
          <table:covered-table-cell/>
          <table:table-cell office:value-type="float" office:value="135483.42000000001" table:style-name="ce4">
            <text:p>135483,42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2" table:number-rows-spanned="1" table:style-name="ce8">
            <text:p>57:25:0020705:1230</text:p>
          </table:table-cell>
          <table:covered-table-cell/>
          <table:table-cell office:value-type="float" office:value="85030.14" table:style-name="ce4">
            <text:p>85030,14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2" table:number-rows-spanned="1" table:style-name="ce8">
            <text:p>57:10:2740101:365</text:p>
          </table:table-cell>
          <table:covered-table-cell/>
          <table:table-cell office:value-type="float" office:value="13008110.85" table:style-name="ce4">
            <text:p>13008110,85</text:p>
          </table:table-cell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25:0040224:2265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27:0020638:47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14:0010106:119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22:1140102:61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10:1240201:144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27:0020207:51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06:0010101:13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15:0030402:1306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16:0010301:92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26:0010414:63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11:2650101:260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01:0010109:12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16:0010103:944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5:0030945:35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10:0680101:31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10:0021602:4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14:0010106:11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10:0022801:33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03:0000000:59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19:0290101:355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24:0770101:3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01:0000000:1236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9:0280101:96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9:0290101:35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19:0280101:9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11:0830104:6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03:0000000:59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15:0030203:165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18:0070208:38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10:0021501:618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27:0010305:2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11:1330101:17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23:0010102:39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25:0010603:1330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17:0370101:27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09:0400101:1726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14:0010106:109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11:0830101:74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15:0070101:291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01:0010319:97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07:0050111:4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25:0021315:399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0:0021501:475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11:1330101:169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00:0000000:5979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5:0040311:316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10:2590101:543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21:0410101:132</text:p>
          </table:table-cell>
          <table:covered-table-cell table:number-columns-repeated="2"/>
          <table:table-cell office:value-type="string" table:number-columns-spanned="2" table:number-rows-spanned="1" table:style-name="ce8">
            <text:p>12.08.2026</text:p>
          </table:table-cell>
          <table:covered-table-cell/>
          <table:table-cell office:value-type="string" table:style-name="ce4">
            <text:p>10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6">
            <text:p>1BF27942CF73C8B7EB84A8343C0048FE407EAB60D240686CC9020A8134B419BFC56F475AC6BAA9FA84A13BF4AD79279A87419703D7B1D8973EBA0EC0F2BF4943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4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5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5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74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5T08:57:33Z</meta:creation-date>
    <dc:date>2026-08-25T09:10:39Z</dc:date>
    <meta:user-defined meta:name="AppVersion">3.1</meta:user-defined>
  </office:meta>
</office:document-meta>
</file>