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44.25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42.75pt" style:use-optimal-row-height="true" fo:break-before="auto"/>
    </style:style>
    <style:style style:name="ro6" style:family="table-row">
      <style:table-row-properties style:row-height="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1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86</text:p>
          </table:table-cell>
          <table:table-cell table:number-columns-repeated="4" table:style-name="ce2"/>
          <table:table-cell office:value-type="date" office:date-value="2026-08-25T00:00:00" table:style-name="ce5">
            <text:p>25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72" table:style-name="ce6">
            <text:p>72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98" table:style-name="ce6">
            <text:p>98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7">
            <text:p>№ п/п</text:p>
          </table:table-cell>
          <table:table-cell office:value-type="string" table:number-columns-spanned="2" table:number-rows-spanned="1" table:style-name="ce13">
            <text:p>Кадастровый номер</text:p>
          </table:table-cell>
          <table:covered-table-cell/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4">
            <text:p>57:01:1070101:207</text:p>
          </table:table-cell>
          <table:covered-table-cell/>
          <table:table-cell office:value-type="float" office:value="122688" table:style-name="ce6">
            <text:p>12268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4">
            <text:p>57:01:1660201:2</text:p>
          </table:table-cell>
          <table:covered-table-cell/>
          <table:table-cell office:value-type="float" office:value="465810.2" table:style-name="ce6">
            <text:p>465810,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4">
            <text:p>57:02:0000000:694</text:p>
          </table:table-cell>
          <table:covered-table-cell/>
          <table:table-cell office:value-type="float" office:value="2020466.21" table:style-name="ce6">
            <text:p>2020466,21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4">
            <text:p>57:02:0000000:695</text:p>
          </table:table-cell>
          <table:covered-table-cell/>
          <table:table-cell office:value-type="float" office:value="1622193.79" table:style-name="ce6">
            <text:p>1622193,79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4">
            <text:p>57:03:0420101:225</text:p>
          </table:table-cell>
          <table:covered-table-cell/>
          <table:table-cell office:value-type="float" office:value="207741.56" table:style-name="ce6">
            <text:p>207741,5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4">
            <text:p>57:04:0000000:13</text:p>
          </table:table-cell>
          <table:covered-table-cell/>
          <table:table-cell office:value-type="float" office:value="2185.35" table:style-name="ce6">
            <text:p>2185,3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4">
            <text:p>57:04:0000000:14</text:p>
          </table:table-cell>
          <table:covered-table-cell/>
          <table:table-cell office:value-type="float" office:value="28366.7" table:style-name="ce6">
            <text:p>28366,7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4">
            <text:p>57:04:0000000:5</text:p>
          </table:table-cell>
          <table:covered-table-cell/>
          <table:table-cell office:value-type="float" office:value="919.24" table:style-name="ce6">
            <text:p>919,2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4">
            <text:p>57:04:0000000:75</text:p>
          </table:table-cell>
          <table:covered-table-cell/>
          <table:table-cell office:value-type="float" office:value="942.7" table:style-name="ce6">
            <text:p>942,7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4">
            <text:p>57:04:0000000:76</text:p>
          </table:table-cell>
          <table:covered-table-cell/>
          <table:table-cell office:value-type="float" office:value="2870.95" table:style-name="ce6">
            <text:p>2870,9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4">
            <text:p>57:04:0000000:90</text:p>
          </table:table-cell>
          <table:covered-table-cell/>
          <table:table-cell office:value-type="float" office:value="1701863.2" table:style-name="ce6">
            <text:p>1701863,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4">
            <text:p>57:04:0290101:1111</text:p>
          </table:table-cell>
          <table:covered-table-cell/>
          <table:table-cell office:value-type="float" office:value="98.16" table:style-name="ce6">
            <text:p>98,1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4">
            <text:p>57:04:0290101:1112</text:p>
          </table:table-cell>
          <table:covered-table-cell/>
          <table:table-cell office:value-type="float" office:value="764.15" table:style-name="ce6">
            <text:p>764,1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4">
            <text:p>57:04:0290101:1113</text:p>
          </table:table-cell>
          <table:covered-table-cell/>
          <table:table-cell office:value-type="float" office:value="5889.6" table:style-name="ce6">
            <text:p>5889,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4">
            <text:p>57:04:0290101:1114</text:p>
          </table:table-cell>
          <table:covered-table-cell/>
          <table:table-cell office:value-type="float" office:value="16049.16" table:style-name="ce6">
            <text:p>16049,1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4">
            <text:p>57:04:0290101:1115</text:p>
          </table:table-cell>
          <table:covered-table-cell/>
          <table:table-cell office:value-type="float" office:value="441.72" table:style-name="ce6">
            <text:p>441,7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4">
            <text:p>57:04:0290101:1116</text:p>
          </table:table-cell>
          <table:covered-table-cell/>
          <table:table-cell office:value-type="float" office:value="794744.05" table:style-name="ce6">
            <text:p>794744,0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4">
            <text:p>57:06:0310101:182</text:p>
          </table:table-cell>
          <table:covered-table-cell/>
          <table:table-cell office:value-type="float" office:value="37497.599999999999" table:style-name="ce6">
            <text:p>37497,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4">
            <text:p>57:06:0310101:183</text:p>
          </table:table-cell>
          <table:covered-table-cell/>
          <table:table-cell office:value-type="float" office:value="119404.96" table:style-name="ce6">
            <text:p>119404,9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4">
            <text:p>57:06:0310101:41</text:p>
          </table:table-cell>
          <table:covered-table-cell/>
          <table:table-cell office:value-type="float" office:value="15698.4" table:style-name="ce6">
            <text:p>15698,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4">
            <text:p>57:06:0320101:80</text:p>
          </table:table-cell>
          <table:covered-table-cell/>
          <table:table-cell office:value-type="float" office:value="222226.15" table:style-name="ce6">
            <text:p>222226,1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4">
            <text:p>57:07:1040101:791</text:p>
          </table:table-cell>
          <table:covered-table-cell/>
          <table:table-cell office:value-type="float" office:value="134388" table:style-name="ce6">
            <text:p>13438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4">
            <text:p>57:08:0070101:111</text:p>
          </table:table-cell>
          <table:covered-table-cell/>
          <table:table-cell office:value-type="float" office:value="294594.3" table:style-name="ce6">
            <text:p>294594,3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4">
            <text:p>57:10:0030801:18571</text:p>
          </table:table-cell>
          <table:covered-table-cell/>
          <table:table-cell office:value-type="float" office:value="39392731.5" table:style-name="ce6">
            <text:p>39392731,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4">
            <text:p>57:10:0030801:18789</text:p>
          </table:table-cell>
          <table:covered-table-cell/>
          <table:table-cell office:value-type="float" office:value="223255.73" table:style-name="ce6">
            <text:p>223255,73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4">
            <text:p>57:10:0030801:19542</text:p>
          </table:table-cell>
          <table:covered-table-cell/>
          <table:table-cell office:value-type="float" office:value="399230.71999999997" table:style-name="ce6">
            <text:p>399230,7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4">
            <text:p>57:10:0040101:12008</text:p>
          </table:table-cell>
          <table:covered-table-cell/>
          <table:table-cell office:value-type="float" office:value="121654.72" table:style-name="ce6">
            <text:p>121654,7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4">
            <text:p>57:10:0040101:12009</text:p>
          </table:table-cell>
          <table:covered-table-cell/>
          <table:table-cell office:value-type="float" office:value="34650.879999999997" table:style-name="ce6">
            <text:p>34650,8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4">
            <text:p>57:10:0040101:7411</text:p>
          </table:table-cell>
          <table:covered-table-cell/>
          <table:table-cell office:value-type="float" office:value="2881784.4" table:style-name="ce6">
            <text:p>2881784,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4">
            <text:p>57:10:0450101:997</text:p>
          </table:table-cell>
          <table:covered-table-cell/>
          <table:table-cell office:value-type="float" office:value="18465.84" table:style-name="ce6">
            <text:p>18465,8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4">
            <text:p>57:10:1250101:999</text:p>
          </table:table-cell>
          <table:covered-table-cell/>
          <table:table-cell office:value-type="float" office:value="28784.12" table:style-name="ce6">
            <text:p>28784,1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4">
            <text:p>57:10:1410101:7</text:p>
          </table:table-cell>
          <table:covered-table-cell/>
          <table:table-cell office:value-type="float" office:value="798820" table:style-name="ce6">
            <text:p>79882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4">
            <text:p>57:10:1650101:228</text:p>
          </table:table-cell>
          <table:covered-table-cell/>
          <table:table-cell office:value-type="float" office:value="304712" table:style-name="ce6">
            <text:p>30471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4">
            <text:p>57:10:1650101:840</text:p>
          </table:table-cell>
          <table:covered-table-cell/>
          <table:table-cell office:value-type="float" office:value="307792" table:style-name="ce6">
            <text:p>30779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4">
            <text:p>57:10:2120101:755</text:p>
          </table:table-cell>
          <table:covered-table-cell/>
          <table:table-cell office:value-type="float" office:value="146481.72" table:style-name="ce6">
            <text:p>146481,7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4">
            <text:p>57:11:0021401:11</text:p>
          </table:table-cell>
          <table:covered-table-cell/>
          <table:table-cell office:value-type="float" office:value="42380.34" table:style-name="ce6">
            <text:p>42380,3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4">
            <text:p>57:11:0021601:205</text:p>
          </table:table-cell>
          <table:covered-table-cell/>
          <table:table-cell office:value-type="float" office:value="52630.1" table:style-name="ce6">
            <text:p>52630,1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4">
            <text:p>57:11:0022901:58</text:p>
          </table:table-cell>
          <table:covered-table-cell/>
          <table:table-cell office:value-type="float" office:value="51280.02" table:style-name="ce6">
            <text:p>51280,0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4">
            <text:p>57:11:0041101:216</text:p>
          </table:table-cell>
          <table:covered-table-cell/>
          <table:table-cell office:value-type="float" office:value="55957.32" table:style-name="ce6">
            <text:p>55957,3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4">
            <text:p>57:11:1400203:1411</text:p>
          </table:table-cell>
          <table:covered-table-cell/>
          <table:table-cell office:value-type="float" office:value="37262.65" table:style-name="ce6">
            <text:p>37262,6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4">
            <text:p>57:11:1400203:845</text:p>
          </table:table-cell>
          <table:covered-table-cell/>
          <table:table-cell office:value-type="float" office:value="79555.5" table:style-name="ce6">
            <text:p>79555,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4">
            <text:p>57:13:0710101:566</text:p>
          </table:table-cell>
          <table:covered-table-cell/>
          <table:table-cell office:value-type="float" office:value="337560" table:style-name="ce6">
            <text:p>33756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4">
            <text:p>57:14:0040301:34</text:p>
          </table:table-cell>
          <table:covered-table-cell/>
          <table:table-cell office:value-type="float" office:value="3589920" table:style-name="ce6">
            <text:p>358992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4">
            <text:p>57:15:0000000:1682</text:p>
          </table:table-cell>
          <table:covered-table-cell/>
          <table:table-cell office:value-type="float" office:value="7780.5" table:style-name="ce6">
            <text:p>7780,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4">
            <text:p>57:15:0000000:1683</text:p>
          </table:table-cell>
          <table:covered-table-cell/>
          <table:table-cell office:value-type="float" office:value="6150.3" table:style-name="ce6">
            <text:p>6150,3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4">
            <text:p>57:15:0000000:305</text:p>
          </table:table-cell>
          <table:covered-table-cell/>
          <table:table-cell office:value-type="float" office:value="32457.040000000001" table:style-name="ce6">
            <text:p>32457,0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4">
            <text:p>57:15:0000000:306</text:p>
          </table:table-cell>
          <table:covered-table-cell/>
          <table:table-cell office:value-type="float" office:value="1998.92" table:style-name="ce6">
            <text:p>1998,9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4">
            <text:p>57:15:0020202:432</text:p>
          </table:table-cell>
          <table:covered-table-cell/>
          <table:table-cell office:value-type="float" office:value="32550" table:style-name="ce6">
            <text:p>3255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4">
            <text:p>57:15:0440101:272</text:p>
          </table:table-cell>
          <table:covered-table-cell/>
          <table:table-cell office:value-type="float" office:value="129506" table:style-name="ce6">
            <text:p>12950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4">
            <text:p>57:18:0000000:147</text:p>
          </table:table-cell>
          <table:covered-table-cell/>
          <table:table-cell office:value-type="float" office:value="14429.88" table:style-name="ce6">
            <text:p>14429,8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4">
            <text:p>57:18:0100401:141</text:p>
          </table:table-cell>
          <table:covered-table-cell/>
          <table:table-cell office:value-type="float" office:value="107.16" table:style-name="ce6">
            <text:p>107,1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4">
            <text:p>57:18:0560101:230</text:p>
          </table:table-cell>
          <table:covered-table-cell/>
          <table:table-cell office:value-type="float" office:value="101112.24" table:style-name="ce6">
            <text:p>101112,2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4">
            <text:p>57:19:0000000:123</text:p>
          </table:table-cell>
          <table:covered-table-cell/>
          <table:table-cell office:value-type="float" office:value="16396.5" table:style-name="ce6">
            <text:p>16396,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4">
            <text:p>57:19:0120101:215</text:p>
          </table:table-cell>
          <table:covered-table-cell/>
          <table:table-cell office:value-type="float" office:value="1415.88" table:style-name="ce6">
            <text:p>1415,8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4">
            <text:p>57:21:0410101:333</text:p>
          </table:table-cell>
          <table:covered-table-cell/>
          <table:table-cell office:value-type="float" office:value="71370" table:style-name="ce6">
            <text:p>7137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4">
            <text:p>57:22:0000000:94</text:p>
          </table:table-cell>
          <table:covered-table-cell/>
          <table:table-cell office:value-type="float" office:value="10159016.82" table:style-name="ce6">
            <text:p>10159016,8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4">
            <text:p>57:22:0020208:476</text:p>
          </table:table-cell>
          <table:covered-table-cell/>
          <table:table-cell office:value-type="float" office:value="1294926" table:style-name="ce6">
            <text:p>129492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4">
            <text:p>57:22:1250101:356</text:p>
          </table:table-cell>
          <table:covered-table-cell/>
          <table:table-cell office:value-type="float" office:value="664600" table:style-name="ce6">
            <text:p>66460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4">
            <text:p>57:22:1290102:154</text:p>
          </table:table-cell>
          <table:covered-table-cell/>
          <table:table-cell office:value-type="float" office:value="334510.8" table:style-name="ce6">
            <text:p>334510,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4">
            <text:p>57:22:1350101:646</text:p>
          </table:table-cell>
          <table:covered-table-cell/>
          <table:table-cell office:value-type="float" office:value="377684.47999999998" table:style-name="ce6">
            <text:p>377684,4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4">
            <text:p>57:24:0190101:59</text:p>
          </table:table-cell>
          <table:covered-table-cell/>
          <table:table-cell office:value-type="float" office:value="318890" table:style-name="ce6">
            <text:p>318890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4">
            <text:p>57:25:0010603:632</text:p>
          </table:table-cell>
          <table:covered-table-cell/>
          <table:table-cell office:value-type="float" office:value="28755.48" table:style-name="ce6">
            <text:p>28755,4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4">
            <text:p>57:25:0010604:1753</text:p>
          </table:table-cell>
          <table:covered-table-cell/>
          <table:table-cell office:value-type="float" office:value="53215.8" table:style-name="ce6">
            <text:p>53215,8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4">
            <text:p>57:25:0020705:1229</text:p>
          </table:table-cell>
          <table:covered-table-cell/>
          <table:table-cell office:value-type="float" office:value="60457.05" table:style-name="ce6">
            <text:p>60457,05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4">
            <text:p>57:25:0020705:6</text:p>
          </table:table-cell>
          <table:covered-table-cell/>
          <table:table-cell office:value-type="float" office:value="10148219.4" table:style-name="ce6">
            <text:p>10148219,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4">
            <text:p>57:25:0021416:527</text:p>
          </table:table-cell>
          <table:covered-table-cell/>
          <table:table-cell office:value-type="float" office:value="272593.44" table:style-name="ce6">
            <text:p>272593,44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4">
            <text:p>57:25:0021556:1443</text:p>
          </table:table-cell>
          <table:covered-table-cell/>
          <table:table-cell office:value-type="float" office:value="81521.119999999995" table:style-name="ce6">
            <text:p>81521,1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4">
            <text:p>57:25:0021556:1444</text:p>
          </table:table-cell>
          <table:covered-table-cell/>
          <table:table-cell office:value-type="float" office:value="55650.559999999998" table:style-name="ce6">
            <text:p>55650,56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14">
            <text:p>57:25:0040311:3690</text:p>
          </table:table-cell>
          <table:covered-table-cell/>
          <table:table-cell office:value-type="float" office:value="38541.72" table:style-name="ce6">
            <text:p>38541,7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14">
            <text:p>57:27:0010310:6</text:p>
          </table:table-cell>
          <table:covered-table-cell/>
          <table:table-cell office:value-type="float" office:value="831607.19" table:style-name="ce6">
            <text:p>831607,19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14">
            <text:p>57:27:0020309:11</text:p>
          </table:table-cell>
          <table:covered-table-cell/>
          <table:table-cell office:value-type="float" office:value="25548.63" table:style-name="ce6">
            <text:p>25548,63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14">
            <text:p>57:27:0020516:519</text:p>
          </table:table-cell>
          <table:covered-table-cell/>
          <table:table-cell office:value-type="float" office:value="25955.200000000001" table:style-name="ce6">
            <text:p>25955,2</text:p>
          </table:table-cell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7">
            <text:p>№ п/п</text:p>
          </table:table-cell>
          <table:table-cell office:value-type="string" table:number-columns-spanned="3" table:number-rows-spanned="1" table:style-name="ce1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3" table:number-rows-spanned="1" table:style-name="ce14">
            <text:p>57:01:0010109:7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3" table:number-rows-spanned="1" table:style-name="ce14">
            <text:p>57:01:0010319:29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3" table:number-rows-spanned="1" table:style-name="ce14">
            <text:p>57:03:0260101:17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3" table:number-rows-spanned="1" table:style-name="ce14">
            <text:p>57:04:0000000:89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3" table:number-rows-spanned="1" table:style-name="ce14">
            <text:p>57:06:0000000:120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3" table:number-rows-spanned="1" table:style-name="ce14">
            <text:p>57:06:0010101:2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3" table:number-rows-spanned="1" table:style-name="ce14">
            <text:p>57:06:0050102:31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3" table:number-rows-spanned="1" table:style-name="ce14">
            <text:p>57:06:0050102:47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3" table:number-rows-spanned="1" table:style-name="ce14">
            <text:p>57:06:0050102:48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3" table:number-rows-spanned="1" table:style-name="ce14">
            <text:p>57:06:0050102:48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3" table:number-rows-spanned="1" table:style-name="ce14">
            <text:p>57:06:0050102:57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3" table:number-rows-spanned="1" table:style-name="ce14">
            <text:p>57:06:0050102: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3" table:number-rows-spanned="1" table:style-name="ce14">
            <text:p>57:06:0050102:75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3" table:number-rows-spanned="1" table:style-name="ce14">
            <text:p>57:06:0050102:75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3" table:number-rows-spanned="1" table:style-name="ce14">
            <text:p>57:06:0050102:77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3" table:number-rows-spanned="1" table:style-name="ce14">
            <text:p>57:06:0050102:78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3" table:number-rows-spanned="1" table:style-name="ce14">
            <text:p>57:06:0050102:79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3" table:number-rows-spanned="1" table:style-name="ce14">
            <text:p>57:06:0050102:79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3" table:number-rows-spanned="1" table:style-name="ce14">
            <text:p>57:06:0370101:27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3" table:number-rows-spanned="1" table:style-name="ce14">
            <text:p>57:07:0030101:13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3" table:number-rows-spanned="1" table:style-name="ce14">
            <text:p>57:07:0030101:14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3" table:number-rows-spanned="1" table:style-name="ce14">
            <text:p>57:07:0030101:14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3" table:number-rows-spanned="1" table:style-name="ce14">
            <text:p>57:07:0030101:7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3" table:number-rows-spanned="1" table:style-name="ce14">
            <text:p>57:07:0030101:9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3" table:number-rows-spanned="1" table:style-name="ce14">
            <text:p>57:07:0030201:2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3" table:number-rows-spanned="1" table:style-name="ce14">
            <text:p>57:07:0030201:5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3" table:number-rows-spanned="1" table:style-name="ce14">
            <text:p>57:07:0040301:20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3" table:number-rows-spanned="1" table:style-name="ce14">
            <text:p>57:07:0040401:10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3" table:number-rows-spanned="1" table:style-name="ce14">
            <text:p>57:07:0040401:14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3" table:number-rows-spanned="1" table:style-name="ce14">
            <text:p>57:07:0040401:5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3" table:number-rows-spanned="1" table:style-name="ce14">
            <text:p>57:07:0040401:9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3" table:number-rows-spanned="1" table:style-name="ce14">
            <text:p>57:09:0030406:5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3" table:number-rows-spanned="1" table:style-name="ce14">
            <text:p>57:09:0030408:3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3" table:number-rows-spanned="1" table:style-name="ce14">
            <text:p>57:10:0000000:273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3" table:number-rows-spanned="1" table:style-name="ce14">
            <text:p>57:10:0011101:1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3" table:number-rows-spanned="1" table:style-name="ce14">
            <text:p>57:10:0021501:34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3" table:number-rows-spanned="1" table:style-name="ce14">
            <text:p>57:10:0022201:109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3" table:number-rows-spanned="1" table:style-name="ce14">
            <text:p>57:10:0022701:54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3" table:number-rows-spanned="1" table:style-name="ce14">
            <text:p>57:10:0030801:1112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3" table:number-rows-spanned="1" table:style-name="ce14">
            <text:p>57:10:0030801:1520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3" table:number-rows-spanned="1" table:style-name="ce14">
            <text:p>57:10:0030801:1881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3" table:number-rows-spanned="1" table:style-name="ce14">
            <text:p>57:10:0030801:1903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3" table:number-rows-spanned="1" table:style-name="ce14">
            <text:p>57:10:0030801:1997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3" table:number-rows-spanned="1" table:style-name="ce14">
            <text:p>57:10:0030801:212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3" table:number-rows-spanned="1" table:style-name="ce14">
            <text:p>57:10:0030801:9127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3" table:number-rows-spanned="1" table:style-name="ce14">
            <text:p>57:10:0030801:99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3" table:number-rows-spanned="1" table:style-name="ce14">
            <text:p>57:10:0040101:1040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3" table:number-rows-spanned="1" table:style-name="ce14">
            <text:p>57:10:0050101:170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3" table:number-rows-spanned="1" table:style-name="ce14">
            <text:p>57:10:0050101:214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3" table:number-rows-spanned="1" table:style-name="ce14">
            <text:p>57:10:0050101:215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3" table:number-rows-spanned="1" table:style-name="ce14">
            <text:p>57:10:0050101:217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3" table:number-rows-spanned="1" table:style-name="ce14">
            <text:p>57:10:0050101:530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3" table:number-rows-spanned="1" table:style-name="ce14">
            <text:p>57:10:0050101:534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3" table:number-rows-spanned="1" table:style-name="ce14">
            <text:p>57:10:0050101:556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3" table:number-rows-spanned="1" table:style-name="ce14">
            <text:p>57:10:0050501:54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3" table:number-rows-spanned="1" table:style-name="ce14">
            <text:p>57:10:0680101:31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3" table:number-rows-spanned="1" table:style-name="ce14">
            <text:p>57:10:1090101:30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3" table:number-rows-spanned="1" table:style-name="ce14">
            <text:p>57:10:1240201:4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3" table:number-rows-spanned="1" table:style-name="ce14">
            <text:p>57:10:1260101:7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3" table:number-rows-spanned="1" table:style-name="ce14">
            <text:p>57:10:2540101:1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3" table:number-rows-spanned="1" table:style-name="ce14">
            <text:p>57:10:2590101:127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3" table:number-rows-spanned="1" table:style-name="ce14">
            <text:p>57:10:2730101:8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3" table:number-rows-spanned="1" table:style-name="ce14">
            <text:p>57:10:2740101: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3" table:number-rows-spanned="1" table:style-name="ce14">
            <text:p>57:10:2750101:333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3" table:number-rows-spanned="1" table:style-name="ce14">
            <text:p>57:11:1620102:1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3" table:number-rows-spanned="1" table:style-name="ce14">
            <text:p>57:13:0800101:6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3" table:number-rows-spanned="1" table:style-name="ce14">
            <text:p>57:14:0010106:41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3" table:number-rows-spanned="1" table:style-name="ce14">
            <text:p>57:15:0030203:11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3" table:number-rows-spanned="1" table:style-name="ce14">
            <text:p>57:15:0070101:9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3" table:number-rows-spanned="1" table:style-name="ce14">
            <text:p>57:16:0010101:39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3" table:number-rows-spanned="1" table:style-name="ce14">
            <text:p>57:17:0230101: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3" table:number-rows-spanned="1" table:style-name="ce14">
            <text:p>57:17:0340101: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3" table:number-rows-spanned="1" table:style-name="ce14">
            <text:p>57:18:0560101:23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3" table:number-rows-spanned="1" table:style-name="ce14">
            <text:p>57:18:0590101:50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3" table:number-rows-spanned="1" table:style-name="ce14">
            <text:p>57:19:0010205:1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3" table:number-rows-spanned="1" table:style-name="ce14">
            <text:p>57:22:0810101:19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3" table:number-rows-spanned="1" table:style-name="ce14">
            <text:p>57:23:0160102:1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3" table:number-rows-spanned="1" table:style-name="ce14">
            <text:p>57:24:0010103:6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3" table:number-rows-spanned="1" table:style-name="ce14">
            <text:p>57:25:0000000:4331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3" table:number-rows-spanned="1" table:style-name="ce14">
            <text:p>57:25:0000000:476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3" table:number-rows-spanned="1" table:style-name="ce14">
            <text:p>57:25:0010303:39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3" table:number-rows-spanned="1" table:style-name="ce14">
            <text:p>57:25:0010603:64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3" table:number-rows-spanned="1" table:style-name="ce14">
            <text:p>57:25:0020427:1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3" table:number-rows-spanned="1" table:style-name="ce14">
            <text:p>57:25:0020531:2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3" table:number-rows-spanned="1" table:style-name="ce14">
            <text:p>57:25:0020531:32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3" table:number-rows-spanned="1" table:style-name="ce14">
            <text:p>57:25:0020531:325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3" table:number-rows-spanned="1" table:style-name="ce14">
            <text:p>57:25:0021322:11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3" table:number-rows-spanned="1" table:style-name="ce14">
            <text:p>57:25:0021533:2566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3" table:number-rows-spanned="1" table:style-name="ce14">
            <text:p>57:25:0030727: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3" table:number-rows-spanned="1" table:style-name="ce14">
            <text:p>57:25:0031003:78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3" table:number-rows-spanned="1" table:style-name="ce14">
            <text:p>57:25:0040219:1037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3" table:number-rows-spanned="1" table:style-name="ce14">
            <text:p>57:25:0040219:107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3" table:number-rows-spanned="1" table:style-name="ce14">
            <text:p>57:25:0040219:1079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3" table:number-rows-spanned="1" table:style-name="ce14">
            <text:p>57:25:0040404:4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3" table:number-rows-spanned="1" table:style-name="ce14">
            <text:p>57:26:0010218:174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3" table:number-rows-spanned="1" table:style-name="ce14">
            <text:p>57:26:0010308:50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3" table:number-rows-spanned="1" table:style-name="ce14">
            <text:p>57:26:0010330:452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3" table:number-rows-spanned="1" table:style-name="ce14">
            <text:p>57:27:0010305:3</text:p>
          </table:table-cell>
          <table:covered-table-cell table:number-columns-repeated="2"/>
          <table:table-cell office:value-type="string" table:number-columns-spanned="2" table:number-rows-spanned="1" table:style-name="ce14">
            <text:p>12.08.2026</text:p>
          </table:table-cell>
          <table:covered-table-cell/>
          <table:table-cell office:value-type="string" table:style-name="ce6">
            <text:p>10.08.2026</text:p>
          </table:table-cell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1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9">
            <text:p>1BF27942CF73C8B7EB84A8343C0048FE407EAB60D240686CC9020A8134B419BFC56F475AC6BAA9FA84A13BF4AD79279A87419703D7B1D8973EBA0EC0F2BF4943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6"/>
          <table:covered-table-cell/>
          <table:table-cell table:style-name="ce9"/>
          <table:table-cell office:value-type="string" table:style-name="ce10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1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38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number:currency-style style:name="N37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7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5T09:09:46Z</dc:date>
    <meta:editing-cycles>6</meta:editing-cycles>
    <meta:editing-duration>PT1452S</meta:editing-duration>
  </office:meta>
</office:document-meta>
</file>