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98</text:p>
          </table:table-cell>
          <table:table-cell table:number-columns-repeated="4" table:style-name="ce1"/>
          <table:table-cell office:value-type="string" table:style-name="ce2">
            <text:p>02.09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9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3" table:style-name="ce4">
            <text:p>23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64" table:style-name="ce4">
            <text:p>64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0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10">
            <text:p>57:10:0012401:1242</text:p>
          </table:table-cell>
          <table:covered-table-cell/>
          <table:table-cell office:value-type="float" office:value="126453.86" table:style-name="ce4">
            <text:p>126453,86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10">
            <text:p>57:25:0021105:1443</text:p>
          </table:table-cell>
          <table:covered-table-cell/>
          <table:table-cell office:value-type="float" office:value="120836.56" table:style-name="ce4">
            <text:p>120836,56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10">
            <text:p>57:22:0790101:1250</text:p>
          </table:table-cell>
          <table:covered-table-cell/>
          <table:table-cell office:value-type="float" office:value="76058.64" table:style-name="ce4">
            <text:p>76058,64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10">
            <text:p>57:25:0021603:711</text:p>
          </table:table-cell>
          <table:covered-table-cell/>
          <table:table-cell office:value-type="float" office:value="1129935.8" table:style-name="ce4">
            <text:p>1129935,8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10">
            <text:p>57:26:0010504:497</text:p>
          </table:table-cell>
          <table:covered-table-cell/>
          <table:table-cell office:value-type="float" office:value="647104.22" table:style-name="ce4">
            <text:p>647104,22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10">
            <text:p>57:25:0040408:3704</text:p>
          </table:table-cell>
          <table:covered-table-cell/>
          <table:table-cell office:value-type="float" office:value="4884865.37" table:style-name="ce4">
            <text:p>4884865,37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10">
            <text:p>57:10:0021201:821</text:p>
          </table:table-cell>
          <table:covered-table-cell/>
          <table:table-cell office:value-type="float" office:value="603023.09" table:style-name="ce4">
            <text:p>603023,09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10">
            <text:p>57:14:0920101:309</text:p>
          </table:table-cell>
          <table:covered-table-cell/>
          <table:table-cell office:value-type="float" office:value="765578.23999999999" table:style-name="ce4">
            <text:p>765578,24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10">
            <text:p>57:10:0030801:22679</text:p>
          </table:table-cell>
          <table:covered-table-cell/>
          <table:table-cell office:value-type="float" office:value="2541186.23" table:style-name="ce4">
            <text:p>2541186,23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10">
            <text:p>57:26:0010107:761</text:p>
          </table:table-cell>
          <table:covered-table-cell/>
          <table:table-cell office:value-type="float" office:value="1789309.57" table:style-name="ce4">
            <text:p>1789309,57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10">
            <text:p>57:26:0010107:765</text:p>
          </table:table-cell>
          <table:covered-table-cell/>
          <table:table-cell office:value-type="float" office:value="1789309.57" table:style-name="ce4">
            <text:p>1789309,57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10">
            <text:p>57:26:0010107:767</text:p>
          </table:table-cell>
          <table:covered-table-cell/>
          <table:table-cell office:value-type="float" office:value="1789309.57" table:style-name="ce4">
            <text:p>1789309,57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10">
            <text:p>57:26:0010107:762</text:p>
          </table:table-cell>
          <table:covered-table-cell/>
          <table:table-cell office:value-type="float" office:value="1783936.26" table:style-name="ce4">
            <text:p>1783936,26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10">
            <text:p>57:26:0010107:766</text:p>
          </table:table-cell>
          <table:covered-table-cell/>
          <table:table-cell office:value-type="float" office:value="1783936.26" table:style-name="ce4">
            <text:p>1783936,26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10">
            <text:p>57:26:0010107:760</text:p>
          </table:table-cell>
          <table:covered-table-cell/>
          <table:table-cell office:value-type="float" office:value="1789309.57" table:style-name="ce4">
            <text:p>1789309,57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10">
            <text:p>57:26:0010412:1082</text:p>
          </table:table-cell>
          <table:covered-table-cell/>
          <table:table-cell office:value-type="float" office:value="3429125.64" table:style-name="ce4">
            <text:p>3429125,64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10">
            <text:p>57:26:0010107:763</text:p>
          </table:table-cell>
          <table:covered-table-cell/>
          <table:table-cell office:value-type="float" office:value="1789309.57" table:style-name="ce4">
            <text:p>1789309,57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10">
            <text:p>57:26:0010107:764</text:p>
          </table:table-cell>
          <table:covered-table-cell/>
          <table:table-cell office:value-type="float" office:value="1789309.57" table:style-name="ce4">
            <text:p>1789309,57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10">
            <text:p>57:11:1400203:1412</text:p>
          </table:table-cell>
          <table:covered-table-cell/>
          <table:table-cell office:value-type="float" office:value="294854.03999999998" table:style-name="ce4">
            <text:p>294854,04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10">
            <text:p>57:25:0031003:206</text:p>
          </table:table-cell>
          <table:covered-table-cell/>
          <table:table-cell office:value-type="float" office:value="218189.39" table:style-name="ce4">
            <text:p>218189,39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10">
            <text:p>57:26:0010107:759</text:p>
          </table:table-cell>
          <table:covered-table-cell/>
          <table:table-cell office:value-type="float" office:value="744183.87" table:style-name="ce4">
            <text:p>744183,87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10">
            <text:p>57:26:0010107:758</text:p>
          </table:table-cell>
          <table:covered-table-cell/>
          <table:table-cell office:value-type="float" office:value="817664.23" table:style-name="ce4">
            <text:p>817664,23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10">
            <text:p>57:26:0010107:757</text:p>
          </table:table-cell>
          <table:covered-table-cell/>
          <table:table-cell office:value-type="float" office:value="15115798.380000001" table:style-name="ce4">
            <text:p>15115798,38</text:p>
          </table:table-cell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10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0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10">
            <text:p>57:10:2020101:91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10">
            <text:p>57:25:0010322:814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10">
            <text:p>57:27:0020638:627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10">
            <text:p>57:25:0030619:147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10">
            <text:p>57:10:0011101:172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10">
            <text:p>57:25:0010201:1374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10">
            <text:p>57:00:0000000:6069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10">
            <text:p>57:09:0030412:12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10">
            <text:p>57:14:0800101:10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10">
            <text:p>57:25:0010304:222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10">
            <text:p>57:26:0010106:358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10">
            <text:p>57:25:0030405:16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10">
            <text:p>57:25:0010161:9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10">
            <text:p>57:25:0021422:459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10">
            <text:p>57:26:0010216:99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10">
            <text:p>57:23:0000000:707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10">
            <text:p>57:06:0080101:99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10">
            <text:p>57:15:1000101:28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10">
            <text:p>57:05:0010404:19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10">
            <text:p>57:10:0570101:2987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10">
            <text:p>57:26:0010211:11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10">
            <text:p>57:22:1140104:101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10">
            <text:p>57:07:0050154:31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10">
            <text:p>57:13:0010602:137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10">
            <text:p>57:25:0010704:234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10">
            <text:p>57:10:0010201:353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10">
            <text:p>57:27:0010415:1208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10">
            <text:p>57:07:0040301:281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10">
            <text:p>57:25:0010605:487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10">
            <text:p>57:09:0350101:221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10">
            <text:p>57:06:0010701:301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10">
            <text:p>57:10:0040101:600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10">
            <text:p>57:01:0010403:154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10">
            <text:p>57:10:0020401:660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10">
            <text:p>57:25:0030403:269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10">
            <text:p>57:26:0010305:136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10">
            <text:p>57:16:0010302:248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10">
            <text:p>57:09:0000000:648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10">
            <text:p>57:07:0050111:61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10">
            <text:p>57:15:1000101:292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10">
            <text:p>57:07:0720101:89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10">
            <text:p>57:23:0010401:486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10">
            <text:p>57:06:0570101:9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10">
            <text:p>57:10:1260101:564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10">
            <text:p>57:10:0010201:8466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10">
            <text:p>57:26:0010504:262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10">
            <text:p>57:10:1260101:80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10">
            <text:p>57:11:0022201:28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10">
            <text:p>57:02:0000000:287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10">
            <text:p>57:06:0010504:157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10">
            <text:p>57:09:0350101:320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10">
            <text:p>57:10:0023401:206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10">
            <text:p>57:07:1040101:27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10">
            <text:p>57:19:0010301:714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3" table:number-rows-spanned="1" table:style-name="ce10">
            <text:p>57:06:0510101:172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3" table:number-rows-spanned="1" table:style-name="ce10">
            <text:p>57:16:0310101:316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3" table:number-rows-spanned="1" table:style-name="ce10">
            <text:p>57:25:0040314:61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3" table:number-rows-spanned="1" table:style-name="ce10">
            <text:p>57:25:0030904:28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3" table:number-rows-spanned="1" table:style-name="ce10">
            <text:p>57:10:1390101:7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number-columns-spanned="3" table:number-rows-spanned="1" table:style-name="ce10">
            <text:p>57:10:1910304:311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number-columns-spanned="3" table:number-rows-spanned="1" table:style-name="ce10">
            <text:p>57:18:1380101:313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number-columns-spanned="3" table:number-rows-spanned="1" table:style-name="ce10">
            <text:p>57:10:1650101:1747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number-columns-spanned="3" table:number-rows-spanned="1" table:style-name="ce10">
            <text:p>57:01:1660101:12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string" table:number-columns-spanned="3" table:number-rows-spanned="1" table:style-name="ce10">
            <text:p>57:25:0030743:55</text:p>
          </table:table-cell>
          <table:covered-table-cell table:number-columns-repeated="2"/>
          <table:table-cell office:value-type="string" table:number-columns-spanned="2" table:number-rows-spanned="1" table:style-name="ce10">
            <text:p>20.08.2026</text:p>
          </table:table-cell>
          <table:covered-table-cell/>
          <table:table-cell office:value-type="string" table:style-name="ce4">
            <text:p>17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1">
            <text:p>A56FF2D81BC570FCAF457AD83C2C32A24C2B94726A09218D27315BBB523DC3182D4AA39FD78BF74F8F9390C5D82B99334433CB233AACD7166C09E7167553C654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2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3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6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6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9-02T05:25:20Z</meta:creation-date>
    <dc:date>2026-09-02T11:01:20Z</dc:date>
    <meta:user-defined meta:name="AppVersion">3.1</meta:user-defined>
  </office:meta>
</office:document-meta>
</file>